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oor Swim to Fight Cancer Hollands Kroon op de locatie Haventerrein 4 Den oever, zaaknummer Z-625666</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verleend. De gemeente geeft hiermee toestemming voor Swim to Fight Cancer Hollands Kroon op de locatie Haventerrein 4 Den oever.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28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1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voor Swim to Fight Cancer Hollands Kroon op de locatie Haventerrein 4 Den oever, zaaknummer Z-625666</meta:user-defined>
    <meta:user-defined meta:name="DCTERMS.W3CDTF/DCTERMS.available">2026-08-19</meta:user-defined>
    <meta:user-defined meta:name="DCTERMS.W3CDTF/OVERHEIDop.jaargang">2026</meta:user-defined>
    <meta:user-defined meta:name="OVERHEIDop.publicationIssue">392150</meta:user-defined>
    <meta:user-defined meta:name="OVERHEIDop.GmbID/DC.identifier">gmb-2026-392150</meta:user-defined>
    <meta:user-defined meta:name="OVERHEIDop.versieInformatie"/>
  </office:meta>
</office:document-meta>
</file>