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, Castelré Kerm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Ca</text:span>
            <text:span text:style-name="nadrukvet">stelré Kermis</text:span> op 18 oktober van 10.00 uur tot 22.00 uur en 19 oktober 2026 van 13.00 uur tot 20.00 uur in Castelré, Schootsenhoek 23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921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Ingekomen aanvragen vergunningen APV en bijzondere wetten, Castelré Kermi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48</meta:user-defined>
    <meta:user-defined meta:name="OVERHEIDop.GmbID/DC.identifier">gmb-2026-392148</meta:user-defined>
    <meta:user-defined meta:name="OVERHEIDop.versieInformatie"/>
  </office:meta>
</office:document-meta>
</file>