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plaatsen van een erfscheiding (legalisatie) aan Molenstraat 18, 4285 AB Woudri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plaatsen van een erfscheiding (legalisatie) aan Molenstraat 18, 4285 AB Woudrichem (1959157998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6-08-2026. De gemeente neemt daarover waarschijnlijk voor 12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921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7998</meta:user-defined>
    <meta:user-defined meta:name="DCTERMS.abstract">het plaatsen van een erfscheiding (legalisatie)</meta:user-defined>
    <dc:language>nl</dc:language>
    <meta:user-defined meta:name="OVERHEIDop.locatietype/OVERHEIDop.gebiedsmarkering">Punt</meta:user-defined>
    <meta:user-defined meta:name="DC.title">Gemeente Altena - Aanvraag vergunning voor het plaatsen van een erfscheiding (legalisatie) aan Molenstraat 18, 4285 AB Woudrich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45</meta:user-defined>
    <meta:user-defined meta:name="OVERHEIDop.GmbID/DC.identifier">gmb-2026-392145</meta:user-defined>
    <meta:user-defined meta:name="OVERHEIDop.versieInformatie"/>
  </office:meta>
</office:document-meta>
</file>