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Reedijk Sectie G nr. 2434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3069 is genomen op 16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567903.html" xlink:type="simple">https://zoek.officielebekendmakingen.nl/gmb-2025-567903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3069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Reedijk Sectie G nr. 2434 in Heinenoor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8</meta:user-defined>
    <meta:user-defined meta:name="OVERHEIDop.publicationIssue">392143</meta:user-defined>
    <meta:user-defined meta:name="OVERHEIDop.GmbID/DC.identifier">gmb-2026-392143</meta:user-defined>
    <meta:user-defined meta:name="OVERHEIDop.versieInformatie"/>
  </office:meta>
</office:document-meta>
</file>