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/vergroten van het kozijn en het plaatsen van een dakraam aan Kersengaard 13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, hebben verleend:</text:p>
            <text:p text:style-name="common-al">Zaaknummer : 1254879</text:p>
            <text:p text:style-name="common-al">Voor : Vervangen/vergroten kozijn en plaatsen dakraam</text:p>
            <text:p text:style-name="common-al">Locatie  : Kersengaard 13, 3962JR Wijk bij Duurstede</text:p>
            <text:p text:style-name="common-al">Datum verzonden : 7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 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 </text:p>
            <text:p text:style-name="last-al">Kenmerk gemeente WbD: 2026-572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4879</meta:user-defined>
    <dc:language>nl</dc:language>
    <meta:user-defined meta:name="OVERHEIDop.locatietype/OVERHEIDop.gebiedsmarkering">Adres</meta:user-defined>
    <meta:user-defined meta:name="DC.title">Toestemming voor het vervangen/vergroten van het kozijn en het plaatsen van een dakraam aan Kersengaard 13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39</meta:user-defined>
    <meta:user-defined meta:name="OVERHEIDop.GmbID/DC.identifier">gmb-2026-392139</meta:user-defined>
    <meta:user-defined meta:name="OVERHEIDop.versieInformatie"/>
  </office:meta>
</office:document-meta>
</file>