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verwijderen van een draagmuur tussen de garage en woning, Hekendorpstraat 40, 2729BC te Zoetermeer op 06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8-2026 is een aanvraag Omgevingsvergunning ontvangen voor het verwijderen van een draagmuur tussen de garage en woning op locatie Hekendorpstraat 40 2729BC Zoetermeer. De aanvraag is geregistreerd onder zaaknummer 2026-111956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21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1956</meta:user-defined>
    <meta:user-defined meta:name="DCTERMS.abstract">het verwijderen van een draagmuur tussen de garage 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verwijderen van een draagmuur tussen de garage en woning, Hekendorpstraat 40, 2729BC te Zoetermeer op 06-08-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37</meta:user-defined>
    <meta:user-defined meta:name="OVERHEIDop.GmbID/DC.identifier">gmb-2026-392137</meta:user-defined>
    <meta:user-defined meta:name="OVERHEIDop.versieInformatie"/>
  </office:meta>
</office:document-meta>
</file>