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zonwering aan de Rijnhavenkade 10-140, 20-28 en 80-184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realiseren van zonwering aan de Rijnhavenkade 10-140, 20-28 en 80-184 Alphen aan den Rijn, geregistreerd onder nr. 0484396162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8-2026. De gemeente neemt daarover waarschijnlijk voor 12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21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61621</meta:user-defined>
    <meta:user-defined meta:name="DCTERMS.abstract">Aanvraag vergunning voor het realiseren van zonwering aan de Rijnhavenkade 10-140, 20-28 en 80-184 Alphen aan den Rijn</meta:user-defined>
    <dc:language>nl</dc:language>
    <meta:user-defined meta:name="OVERHEIDop.locatietype/OVERHEIDop.gebiedsmarkering">Vlak</meta:user-defined>
    <meta:user-defined meta:name="DC.title">Aanvraag vergunning voor het realiseren van zonwering aan de Rijnhavenkade 10-140, 20-28 en 80-184 Alphen aan den Rij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36</meta:user-defined>
    <meta:user-defined meta:name="OVERHEIDop.GmbID/DC.identifier">gmb-2026-392136</meta:user-defined>
    <meta:user-defined meta:name="OVERHEIDop.versieInformatie"/>
  </office:meta>
</office:document-meta>
</file>