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airco unit aan Rhijnestein 3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Burgemeester en wethouders van Wijk bij Duurstede maken bekend dat zij de volgende omgevingsvergunningen, hebben verleend:</text:p>
            <text:p text:style-name="common-al">Zaaknummer : 1251420</text:p>
            <text:p text:style-name="common-al">Voor : Plaatsen airco unit</text:p>
            <text:p text:style-name="common-al">Locatie : Rhijnestein 3, 3945BD Cothen</text:p>
            <text:p text:style-name="common-al">Datum verzonden : 7-8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" xlink:type="simple"><text:span text:style-name="nadrukondlijn">afspraak maken</text:span></text:a>. </text:p>
            <text:p text:style-name="common-al">
            <text:span text:style-name="nadrukvet">Bent u het niet eens met dit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 </text:p>
            <text:p text:style-name="last-al">Kenmerk gemeente WbD: 2026-571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1420</meta:user-defined>
    <dc:language>nl</dc:language>
    <meta:user-defined meta:name="OVERHEIDop.locatietype/OVERHEIDop.gebiedsmarkering">Adres</meta:user-defined>
    <meta:user-defined meta:name="DC.title">Toestemming voor het plaatsen van een airco unit aan Rhijnestein 3 te Coth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33</meta:user-defined>
    <meta:user-defined meta:name="OVERHEIDop.GmbID/DC.identifier">gmb-2026-392133</meta:user-defined>
    <meta:user-defined meta:name="OVERHEIDop.versieInformatie"/>
  </office:meta>
</office:document-meta>
</file>