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Zuilenveldlaan ter hoogte van huisnummer 6</text:p>
            <text:p text:style-name="common-al">Datum: 27 juli 2026</text:p>
            <text:p text:style-name="common-al">Kenmerk: 34245856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heeft geconstateerd dat plaatshouder niet meer voldoet aan de gestelde voorwaarden op grond waarvan aan hem / haar een gereserveerde gehandicaptenparkeerplaats is toegewezen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aan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ing  - Zuilenveldlaan 6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27</meta:user-defined>
    <meta:user-defined meta:name="OVERHEIDop.GmbID/DC.identifier">gmb-2026-392127</meta:user-defined>
    <meta:user-defined meta:name="OVERHEIDop.versieInformatie"/>
  </office:meta>
</office:document-meta>
</file>