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afwijken van het bestemmingsplan tbv horeca aan Dorpsstraat 53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Burgemeester en wethouders van Wijk bij Duurstede maken bekend dat zij de volgende omgevingsvergunningen, hebben verleend:</text:p>
            <text:p text:style-name="common-al">Zaaknummer : 1246579</text:p>
            <text:p text:style-name="common-al">Voor : Afwijken bestemmingsplan tbv horeca</text:p>
            <text:p text:style-name="common-al">Locatie : Dorpsstraat 53, 3945BK Cothen</text:p>
            <text:p text:style-name="common-al">Datum verzonden : 6-8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" xlink:type="simple"><text:span text:style-name="nadrukondlijn">afspraak maken</text:span></text:a>. </text:p>
            <text:p text:style-name="common-al">
            <text:span text:style-name="nadrukvet">Bent u het niet eens met dit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</text:a>. </text:p>
            <text:p text:style-name="last-al">Kenmerk gemeente WbD: 2026-570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46579</meta:user-defined>
    <dc:language>nl</dc:language>
    <meta:user-defined meta:name="OVERHEIDop.locatietype/OVERHEIDop.gebiedsmarkering">Adres</meta:user-defined>
    <meta:user-defined meta:name="DC.title">Toestemming voor het afwijken van het bestemmingsplan tbv horeca aan Dorpsstraat 53 te Coth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25</meta:user-defined>
    <meta:user-defined meta:name="OVERHEIDop.GmbID/DC.identifier">gmb-2026-392125</meta:user-defined>
    <meta:user-defined meta:name="OVERHEIDop.versieInformatie"/>
  </office:meta>
</office:document-meta>
</file>