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Weegje 16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2619 is genomen op 1 december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527378.html" xlink:type="simple">https://zoek.officielebekendmakingen.nl/gmb-2025-527378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12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5-00002619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Weegje 16 in 's-Gravendeel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65</meta:user-defined>
    <meta:user-defined meta:name="OVERHEIDop.publicationIssue">392123</meta:user-defined>
    <meta:user-defined meta:name="OVERHEIDop.GmbID/DC.identifier">gmb-2026-392123</meta:user-defined>
    <meta:user-defined meta:name="OVERHEIDop.versieInformatie"/>
  </office:meta>
</office:document-meta>
</file>