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lijsterbes, Dotterbloemstraat, t.h.v. nr. 65</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14 augustus 2026 hebben wij een aanvraag ontvangen voor het kappen van 1 lijsterbes op de locatie Dotterbloemstraat, t.h.v. nr. 65. De aanvraag is geregistreerd onder zaaknummer 0153Z2608-0294.</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1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94</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lijsterbes, Dotterbloemstraat, t.h.v. nr. 65</meta:user-defined>
    <meta:user-defined meta:name="DCTERMS.W3CDTF/DCTERMS.available">2026-08-26</meta:user-defined>
    <meta:user-defined meta:name="DCTERMS.W3CDTF/OVERHEIDop.jaargang">2026</meta:user-defined>
    <meta:user-defined meta:name="OVERHEIDop.publicationIssue">392122</meta:user-defined>
    <meta:user-defined meta:name="OVERHEIDop.GmbID/DC.identifier">gmb-2026-392122</meta:user-defined>
    <meta:user-defined meta:name="OVERHEIDop.versieInformatie"/>
  </office:meta>
</office:document-meta>
</file>