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wijzigen van de vaste mestopslag, Mandjeswaardweg 13 in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4-07-2026</text:p>
            <text:p text:style-name="common-al">
            <text:span text:style-name="nadrukvet">Locatie:</text:span> Mandjeswaardweg 13 in Kampen</text:p>
            <text:p text:style-name="common-al">
            <text:span text:style-name="nadrukvet">Zaakomschrijving:</text:span> het wijzigen van de vaste mestopslag</text:p>
            <text:p text:style-name="common-al">
            <text:span text:style-name="nadrukvet">Zaaknummer:</text:span> 0166ESUITE49398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slaan van vaste mest, champost of dikke fractie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66ESUITE49398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9211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1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1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amp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0166ESUITE493982026</meta:user-defined>
    <meta:user-defined meta:name="DCTERMS.abstract">het wijzigen van de vaste mestopsla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wijzigen van de vaste mestopslag, Mandjeswaardweg 13 in Kamp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2119</meta:user-defined>
    <meta:user-defined meta:name="OVERHEIDop.GmbID/DC.identifier">gmb-2026-392119</meta:user-defined>
    <meta:user-defined meta:name="OVERHEIDop.versieInformatie"/>
  </office:meta>
</office:document-meta>
</file>