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wijziging gebruik van het appartement t.b.v. kamerverhuur voor 3 kamers, Geldropseweg 228 5643T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90 </text:p>
            <text:p text:style-name="common-al"> Omschrijving: wijziging gebruik van het appartement t.b.v. kamerverhuur voor 3 kam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ldropseweg 228 5643TR Eindhoven</text:p>
              </text:list-item>
            </text:list>
            <text:p text:style-name="common-al"> Datum ontvangst: 16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1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7890</meta:user-defined>
    <meta:user-defined meta:name="DCTERMS.abstract">wijziging gebruik van het appartement t.b.v. kamerverhuur voor 3 kamers</meta:user-defined>
    <dc:language>nl</dc:language>
    <meta:user-defined meta:name="OVERHEIDop.locatietype/OVERHEIDop.gebiedsmarkering">Punt</meta:user-defined>
    <meta:user-defined meta:name="DC.title">Ingediende aanvraag omgevingsvergunning: wijziging gebruik van het appartement t.b.v. kamerverhuur voor 3 kamers, Geldropseweg 228 5643TR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13</meta:user-defined>
    <meta:user-defined meta:name="OVERHEIDop.GmbID/DC.identifier">gmb-2026-392113</meta:user-defined>
    <meta:user-defined meta:name="OVERHEIDop.versieInformatie"/>
  </office:meta>
</office:document-meta>
</file>