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een berging aan Cotherweg 8 te Lang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omgevingsvergunning</text:span>
          </text:p>
            <text:p text:style-name="common-al">Burgemeester en wethouders van Wijk bij Duurstede maken bekend dat zij de volgende aanvragen voor een omgevingsvergunning hebben ontvangen:</text:p>
            <text:p text:style-name="common-al">Zaaknummer : 1255737</text:p>
            <text:p text:style-name="common-al">Voor : Vervangen berging</text:p>
            <text:p text:style-name="common-al">Locatie : Cotherweg 8, 3947MS Langbroek</text:p>
            <text:p text:style-name="common-al">Datum ontvangst : 11-8-2026</text:p>
            <text:p text:style-name="common-al">Aanvragen kunnen alleen worden ingezien. </text:p>
            <text:p text:style-name="common-al">Inzien en afspraak maken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</text:p>
            <text:p text:style-name="last-al">Kenmerk gemeente WbD: 2026-56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5737</meta:user-defined>
    <dc:language>nl</dc:language>
    <meta:user-defined meta:name="OVERHEIDop.locatietype/OVERHEIDop.gebiedsmarkering">Adres</meta:user-defined>
    <meta:user-defined meta:name="DC.title">Aanvraag vergunning voor het vervangen van een berging aan Cotherweg 8 te Langbro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09</meta:user-defined>
    <meta:user-defined meta:name="OVERHEIDop.GmbID/DC.identifier">gmb-2026-392109</meta:user-defined>
    <meta:user-defined meta:name="OVERHEIDop.versieInformatie"/>
  </office:meta>
</office:document-meta>
</file>