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Dorpsstraat 79 in Heinen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5-00001871 is genomen op 23 september 2025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5-417207.html" xlink:type="simple">https://zoek.officielebekendmakingen.nl/gmb-2025-417207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210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0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0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5-00001871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Dorpsstraat 79 in Heinenoord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63</meta:user-defined>
    <meta:user-defined meta:name="OVERHEIDop.publicationIssue">392107</meta:user-defined>
    <meta:user-defined meta:name="OVERHEIDop.GmbID/DC.identifier">gmb-2026-392107</meta:user-defined>
    <meta:user-defined meta:name="OVERHEIDop.versieInformatie"/>
  </office:meta>
</office:document-meta>
</file>