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3-08-2026 hebben wij een aanvraag reguliere omgevingsvergunning voor het veranderen van een uitrit op het adres Spechthorstdwarsweg 2a 7471GJ Goor, [Goor C 6253] ontvangen. Deze aanvraag staat ingeschreven onder zaaknummer 00001108549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3-08-2026 00:00 hebben wij een aanvraag Omgevingsvergunning enkelvoudig (regulier) ontvangen. De aanvraag heeft betrekking op de onderde(e)l(en):</text:p>
            <text:p text:style-name="common-al"/>
            <text:p text:style-name="common-al">Omgevingsplanactiviteit uitweg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9210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0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0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of van Twente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1108549</meta:user-defined>
    <meta:user-defined meta:name="DCTERMS.abstract">het veranderen van een uitr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p 13-08-2026 hebben wij een aanvraag reguliere omgevingsvergunning voor het veranderen van een uitrit op het adres Spechthorstdwarsweg 2a 7471GJ Goor, [Goor C 6253] ontvangen. Deze aanvraag staat ingeschreven onder zaaknummer 00001108549.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106</meta:user-defined>
    <meta:user-defined meta:name="OVERHEIDop.GmbID/DC.identifier">gmb-2026-392106</meta:user-defined>
    <meta:user-defined meta:name="OVERHEIDop.versieInformatie"/>
  </office:meta>
</office:document-meta>
</file>