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aanenlaan 25 2023SH Haarlem, 0392-2026-0136593, het verwijderen van de draagmuur tussen de keuken en woonkamer en het plaatsen van een stalen constructie, ontvangen op 1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1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593</meta:user-defined>
    <meta:user-defined meta:name="DCTERMS.abstract">het verwijderen van de draagmuur tussen de keuken en woonkamer en het plaatsen van een stalen constructi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aanenlaan 25 2023SH Haarlem, 0392-2026-0136593, het verwijderen van de draagmuur tussen de keuken en woonkamer en het plaatsen van een stalen constructie, ontvangen op 17-08-2026</meta:user-defined>
    <meta:user-defined meta:name="DCTERMS.W3CDTF/DCTERMS.available">2026-08-19</meta:user-defined>
    <meta:user-defined meta:name="DCTERMS.W3CDTF/OVERHEIDop.jaargang">2026</meta:user-defined>
    <meta:user-defined meta:name="OVERHEIDop.publicationIssue">392103</meta:user-defined>
    <meta:user-defined meta:name="OVERHEIDop.GmbID/DC.identifier">gmb-2026-392103</meta:user-defined>
    <meta:user-defined meta:name="OVERHEIDop.versieInformatie"/>
  </office:meta>
</office:document-meta>
</file>