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Alexander Flemingstraat 2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1738 is genomen op 15 december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554670.html" xlink:type="simple">https://zoek.officielebekendmakingen.nl/gmb-2025-554670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10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0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0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5-00001738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Alexander Flemingstraat 2 in Oud-Beijerland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62</meta:user-defined>
    <meta:user-defined meta:name="OVERHEIDop.publicationIssue">392102</meta:user-defined>
    <meta:user-defined meta:name="OVERHEIDop.GmbID/DC.identifier">gmb-2026-392102</meta:user-defined>
    <meta:user-defined meta:name="OVERHEIDop.versieInformatie"/>
  </office:meta>
</office:document-meta>
</file>