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Linge 79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4907</text:p>
            <text:p text:style-name="common-al">Voor : Plaatsen dakkapel</text:p>
            <text:p text:style-name="common-al">Locatie : Linge 79, 3961JG Wijk bij Duurstede</text:p>
            <text:p text:style-name="common-al">Datum ontvangst : 7-8-2026</text:p>
            <text:p text:style-name="common-al">Aanvragen kunnen alleen worden ingezien. 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</text:p>
            <text:p text:style-name="last-al">Kenmerk gemeente WbD: 2026-56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4907</meta:user-defined>
    <dc:language>nl</dc:language>
    <meta:user-defined meta:name="OVERHEIDop.locatietype/OVERHEIDop.gebiedsmarkering">Adres</meta:user-defined>
    <meta:user-defined meta:name="DC.title">Aanvraag vergunning voor het plaatsen van een dakkapel aan Linge 79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00</meta:user-defined>
    <meta:user-defined meta:name="OVERHEIDop.GmbID/DC.identifier">gmb-2026-392100</meta:user-defined>
    <meta:user-defined meta:name="OVERHEIDop.versieInformatie"/>
  </office:meta>
</office:document-meta>
</file>