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het aanpassen van het bestaande antenne opstelpunt, Flaasdijk 1, 4861 RC Cha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phen-Chaam maken bekend dat zij op 17-08-2026 een aanvraag omgevingsvergunning hebben ontvangen voor het aanpassen van het bestaande antenne opstelpunt op het adres Flaasdijk 1, 4861 RC Chaam (1188477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9209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-Cha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8847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omgevingsvergunning, het aanpassen van het bestaande antenne opstelpunt, Flaasdijk 1, 4861 RC Cha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97</meta:user-defined>
    <meta:user-defined meta:name="OVERHEIDop.GmbID/DC.identifier">gmb-2026-392097</meta:user-defined>
    <meta:user-defined meta:name="OVERHEIDop.versieInformatie"/>
  </office:meta>
</office:document-meta>
</file>