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Noord Voorstraat 43 in 's-Gravend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1411 is genomen op 23 december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573348.html" xlink:type="simple">https://zoek.officielebekendmakingen.nl/gmb-2025-573348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09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9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9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0001411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Noord Voorstraat 43 in 's-Gravendeel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61</meta:user-defined>
    <meta:user-defined meta:name="OVERHEIDop.publicationIssue">392095</meta:user-defined>
    <meta:user-defined meta:name="OVERHEIDop.GmbID/DC.identifier">gmb-2026-392095</meta:user-defined>
    <meta:user-defined meta:name="OVERHEIDop.versieInformatie"/>
  </office:meta>
</office:document-meta>
</file>