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7-08-2026 hebben wij een reguliere omgevingsvergunning verleend voor het bouwen van een woning met bijgebouw op het adres Wiener Benteler- Scheidingsweg 12 Ambt Delden, [Ambt-Delden E 7192]. Deze vergunning staat ingeschreven onder zaaknummer 0000107382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 Technische bouwactiviteit</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20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73825</meta:user-defined>
    <meta:user-defined meta:name="DCTERMS.abstract">het bouwen van een woning met bijge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17-08-2026 hebben wij een reguliere omgevingsvergunning verleend voor het bouwen van een woning met bijgebouw op het adres Wiener Benteler- Scheidingsweg 12 Ambt Delden, [Ambt-Delden E 7192]. Deze vergunning staat ingeschreven onder zaaknummer 00001073825.</meta:user-defined>
    <meta:user-defined meta:name="DCTERMS.W3CDTF/DCTERMS.available">2026-08-19</meta:user-defined>
    <meta:user-defined meta:name="DCTERMS.W3CDTF/OVERHEIDop.jaargang">2026</meta:user-defined>
    <meta:user-defined meta:name="OVERHEIDop.publicationIssue">392091</meta:user-defined>
    <meta:user-defined meta:name="OVERHEIDop.GmbID/DC.identifier">gmb-2026-392091</meta:user-defined>
    <meta:user-defined meta:name="OVERHEIDop.versieInformatie"/>
  </office:meta>
</office:document-meta>
</file>