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Noord Voorstraat 43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5-00001411 is genomen op 23 december 2025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5-485432.html" xlink:type="simple">https://zoek.officielebekendmakingen.nl/gmb-2025-485432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208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08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1411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Noord Voorstraat 43 in 's-Gravendee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60</meta:user-defined>
    <meta:user-defined meta:name="OVERHEIDop.publicationIssue">392089</meta:user-defined>
    <meta:user-defined meta:name="OVERHEIDop.GmbID/DC.identifier">gmb-2026-392089</meta:user-defined>
    <meta:user-defined meta:name="OVERHEIDop.versieInformatie"/>
  </office:meta>
</office:document-meta>
</file>