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6-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6-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6-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16-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16-5">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16-6">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text:list-style style:name="id1-3-2-4-131-4">
      <text:list-level-style-bullet text:bullet-char="-" text:level="1">
        <style:list-level-properties text:min-label-width="10mm"/>
      </text:list-level-style-bullet>
    </text:list-style>
    <text:list-style style:name="id1-3-2-4-131-5">
      <text:list-level-style-bullet text:bullet-char="-" text:level="1">
        <style:list-level-properties text:min-label-width="10mm"/>
      </text:list-level-style-bullet>
    </text:list-style>
    <text:list-style style:name="id1-3-2-4-131-6">
      <text:list-level-style-bullet text:bullet-char="-" text:level="1">
        <style:list-level-properties text:min-label-width="10mm"/>
      </text:list-level-style-bullet>
    </text:list-style>
    <text:list-style style:name="id1-3-2-4-131-7">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Oudewater, 2026</text:p>
      <text:section text:name="regeling_id1-3-2" text:style-name="regeling">
        <text:section text:name="aanhef_id1-3-2-1" text:style-name="aanhef">
          <text:section text:name="preambule_id1-3-2-1-1" text:style-name="preambule">
            <text:p text:style-name="al">Het college van burgemeester en wethouders van de gemeente Oudewater </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Oudewater,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text:a xlink:href="https://wetten.overheid.nl/BWBR0052336/2026-07-09" xlink:type="simple"><text:span text:style-name="nadrukondlijn">Systeemcode Elektriciteit 2026</text:span></text:a>;</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Oudewater;</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stedenbouwkundig kader: Door de gemeenteraad vastgesteld stedenbouwkundig kader dat dient als de basis voor de uitwerking van het definitieve plan. Hieronder vallen ook andere documenten met een vergelijkbaar karakter die door de gemeenteraad zijn vastgesteld;</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uitkomstbrief voor principeverzoek haalbaarheid: Een uitkomstbrief is een brief aan een initiatiefnemer waarin het verzoek wel of niet haalbaar is beoordeeld. Voor de bewijslast moet er sprake zijn van een haalbaar principeverzoek.</text:p>
              </text:list-item>
              <text:list-item text:style-override="id1-3-2-2-1-3-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30 Augustus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2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In het geval van woningbouwprojecten:</text:p>
            <text:list text:style-name="id1-3-2-2-8-4">
              <text:list-item text:style-override="id1-3-2-2-8-4-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4-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4-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4-4">
                <text:number>d.</text:number>
                <text:p text:style-name="al">een verklaring dat de bewijsstukken, bedoeld in tabel 4 van bijlage 3 Systeemcode Elektriciteit 2026 compleet zijn;</text:p>
              </text:list-item>
              <text:list-item text:style-override="id1-3-2-2-8-4-5">
                <text:number>e.</text:number>
                <text:p text:style-name="al">een verklaring dat de bestuursverklaring naar waarheid is ingevuld;</text:p>
              </text:list-item>
              <text:list-item text:style-override="id1-3-2-2-8-4-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4-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4-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 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drie of meer van de volgende eisen:</text:p>
            <text:p text:style-name="al"/>
            <text:list text:style-name="id1-3-2-2-9-15">
              <text:list-item text:style-override="id1-3-2-2-9-15-1">
                <text:number>a)</text:number>
                <text:p text:style-name="al">de projectlocatie is een transformatielocatie waarbij een onwenselijke agrarische- of bedrijfsmatige activiteit en/of functie plaatsmaakt; of</text:p>
              </text:list-item>
              <text:list-item text:style-override="id1-3-2-2-9-15-2">
                <text:number>b)</text:number>
                <text:p text:style-name="al">het aandeel sociale huur-, sociale koop- of midden huurwoningen conform de jaarlijks landelijk vastgestelde prijsgrenzen is gelijk aan of meer dan 66%; of</text:p>
              </text:list-item>
            </text:list>
            <text:list text:style-name="id1-3-2-2-9-16">
              <text:list-item text:style-override="id1-3-2-2-9-16-1">
                <text:number>c)</text:number>
                <text:p text:style-name="al">het betreft een woningbouwproject in een kleine kern met maximaal 2.000 inwoners; of</text:p>
              </text:list-item>
              <text:list-item text:style-override="id1-3-2-2-9-16-2">
                <text:number>d)</text:number>
                <text:p text:style-name="al">het project betreft een noodzakelijke verplaatsing van een functie om woningbouw elders mogelijk te maken; of</text:p>
              </text:list-item>
              <text:list-item text:style-override="id1-3-2-2-9-16-3">
                <text:number>e)</text:number>
                <text:p text:style-name="al">het project betreft tijdelijke huisvesting van aandachtsgroepen zoals geformuleerd het aangenomen wetsvoorstel versterking regie volkshuisvesting of huisvesting van Oekraïense ontheemden, met een exploitatietermijn van max. 15 jaar; of</text:p>
              </text:list-item>
              <text:list-item text:style-override="id1-3-2-2-9-16-4">
                <text:number>f)</text:number>
                <text:p text:style-name="al">het project betreft een woningbouwproject van minimaal 24 woningen; of</text:p>
              </text:list-item>
              <text:list-item text:style-override="id1-3-2-2-9-16-5">
                <text:number>g)</text:number>
                <text:p text:style-name="al">het project betreft een woningbouwproject dat financieel verbonden is aan de realisatie van grootschalige maatschappelijke voorzieningen in de gemeente Oudewater; of</text:p>
              </text:list-item>
              <text:list-item text:style-override="id1-3-2-2-9-16-6">
                <text:number>h)</text:number>
                <text:p text:style-name="al">het project betreft een woningbouwproject dat voorziet in zorgwoningen voor een bij het zorgregio Utrecht-West ingekochte zorgpartij die reeds is gevestigd in de gemeente Oudewater.</text:p>
              </text:list-item>
            </text:list>
            <text:p text:style-name="al">
            <text:span text:style-name="nadrukondlijn">Stap 4: Aantal woningen</text:span>
          </text:p>
            <text:p text:style-name="al">Het project geeft het aantal woningen aan dat wordt gerealiseerd, inclusief overige functies die eventueel worden gerealiseerd binnen het woningbouwplan. Waarbij een project hoger wordt gerangschikt als het aantal woningen hoger is.</text:p>
            <text:p text:style-name="al"/>
            <text:p text:style-name="al">
            <text:span text:style-name="nadrukondlijn">Stap 5: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 12. </text:span> 
              <text:span text:style-name="nadrukvet">Bekendmaking volgordelijst</text:span>
            </text:p>
            <text:list text:style-name="id1-3-2-2-12-2">
              <text:list-item text:style-override="id1-3-2-2-12-2">
                <text:number> 1. </text:number>
                <text:p text:style-name="al">De gemeente maakt de vastgestelde volgordelijst openbaar via de gemeentelijke website en het gemeenteblad, uiterlijk twee weken voor de datum van indiening bij de netbeheerder.</text:p>
              </text:list-item>
              <text:list-item text:style-override="id1-3-2-2-12-3">
                <text:number> 2. </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item text:style-override="id1-3-2-2-15-3-3-3">
                    <text:number>c.</text:number>
                    <text:p text:style-name="al">De gemeente spant zich in om het indienen van de prioriteringsverzoeken af te stemmen met de andere gemeenten binnen het congestiegebied, zodat het verzoek met de hoogste rangorde op grond van de in artikel 9 en 10 genoemde criteria binnen het congestiegebied ook bovenaan de lijst van de netbeheerder komt.</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Beleidsregels aanvraag prioriteit transportcapaciteit woningbouwprojecten Gemeente Oudewater, 2026.</text:p>
          </text:section>
        </text:section>
        <text:section text:name="regeling-sluiting_id1-3-2-3" text:style-name="regeling-sluiting">
          <text:section text:name="ondertekening_id1-3-2-3-1">
            <text:p><text:span text:style-name="functie">Aldus vastgesteld in de vergadering van 17 augustus 2026</text:span></text:p>
          </text:section>
          <text:section text:name="ondertekening_id1-3-2-3-2">
            <text:p><text:span text:style-name="functie"/></text:p>
            <text:p><text:span text:style-name="functie">De locoburgemeester, drs. B.M. Schomaker</text:span></text:p>
          </text:section>
          <text:section text:name="ondertekening_id1-3-2-3-3">
            <text:p><text:span text:style-name="functie"/></text:p>
            <text:p><text:span text:style-name="functie">De locosecretaris, W.H. Gort</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Oudewater tot vaststelling van de Beleidsregels aanvraag prioriteit transportcapaciteit woningbouwprojecten Gemeente Oudewater, 2026 (Beleidsregels aanvraag prioriteit transportcapaciteit woningbouwprojecten Gemeente Oudewater, 2026). </text:p>
          <text:p text:style-name="al">
          <text:span text:style-name="nadrukvet">Algemeen</text:span>
        </text:p>
          <text:p text:style-name="al"/>
          <text:p text:style-name="al">
          <text:span text:style-name="nadrukcur">Inleiding</text:span>
        </text:p>
          <text:p text:style-name="al">Met deze beleidsregels geeft de Gemeente Oudewater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projecten.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Oudewater.</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lid 4, sub e van de Verordening inzake de wijze waarop ingezetenen en belanghebbenden bij de voorbereiding van gemeentelijk beleid worden betrokken).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text:a xlink:href="https://wetten.overheid.nl/BWBR0052336/2026-07-09#Bijlage3" xlink:type="simple"><text:span text:style-name="nadrukondlijn">Systeemcode Elektriciteit 2026</text:span></text:a>.</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namelijk een webformulier dat beschikbaar is gesteld op de website. De gemeente bevestigt ontvangst van het dossier binnen 2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5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stap 2 categorie 6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item text:style-override="id1-3-2-4-131-4">
              <text:number>-</text:number>
              <text:p text:style-name="al">Stedenbouwkundig kader met raadsbesluit.</text:p>
            </text:list-item>
            <text:list-item text:style-override="id1-3-2-4-131-5">
              <text:number>-</text:number>
              <text:p text:style-name="al">Raadsbesluit waaruit blijkt dat ontwikkeling van dergelijk groot maatschappelijk belang is.</text:p>
            </text:list-item>
            <text:list-item text:style-override="id1-3-2-4-131-6">
              <text:number>-</text:number>
              <text:p text:style-name="al">Projecten opgenomen in de regionale woondeal en/of het Provinciaal Programma Wonen &amp; Werken van de provincie Utrecht.</text:p>
            </text:list-item>
            <text:list-item text:style-override="id1-3-2-4-131-7">
              <text:number>-</text:number>
              <text:p text:style-name="al">Uitkomstbrief met haalbaar beoordeeld principeverzoek. </text:p>
            </text:list-item>
          </text:list>
          <text:p text:style-name="al">
          <text:span text:style-name="nadrukcur">Stap 3 – Maatschappelijk belang</text:span>
        </text:p>
          <text:p text:style-name="al">Stap 3 omschrijft verschillende voorwaarden waaraan moet worden voldaan om maatschappelijk belang aan te tonen. Als aan drie van deze voorwaarden wordt voldaan dan krijgt het project voorrang op basis van deze stap. De bewijsvoering van deze stap moet worden aangetoond via vergelijkbare documentatie zoals omschreven in stap 2. </text:p>
          <text:p text:style-name="al"/>
          <text:p text:style-name="al">
          <text:span text:style-name="nadrukcur">Stap 4 – Aantal woningen</text:span>
        </text:p>
          <text:p text:style-name="al">Het aantal woningen is een laatste criterium. Wanneer na de stappen hiervoor nog geen duidelijke rangschikking is. Het aantal woningen is belangrijk, omdat de schaal van een project een indicatie geeft van het maatschappelijk belang van een project. Er is namelijk woningtekort en aantallen zijn hiervoor belangrijk. Voor deze stap geldt, hoe meer woningen hoe hoger de rankschikking.</text:p>
          <text:p text:style-name="al"/>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spant de gemeente zich in voor afstemming met de andere gemeenten in het congestiegebied. Hiermee wordt gepoogd binnen het congestiegebied een integrale volgordelijst tot stand te laten komen.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920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udewater</meta:user-defined>
    <meta:user-defined meta:name="OVERHEID.Informatietype/DC.type">officiële publicatie</meta:user-defined>
    <meta:user-defined meta:name="OVERHEIDop.Rubriek/DC.type">beleidsregel</meta:user-defined>
    <meta:user-defined meta:name="OVERHEID.Gemeente/DCTERMS.publisher">Oudewater</meta:user-defined>
    <meta:user-defined meta:name="OVERHEID.Gemeente/OVERHEID.authority">Oudewater</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Oudewater, 2026</meta:user-defined>
    <dc:language>nl</dc:language>
    <meta:user-defined meta:name="OVERHEIDop.locatietype/OVERHEIDop.gebiedsmarkering">Gemeente</meta:user-defined>
    <meta:user-defined meta:name="DC.title">Beleidsregels aanvraag prioriteit transportcapaciteit woningbouwprojecten Gemeente Oudewater, 2026</meta:user-defined>
    <meta:user-defined meta:name="DCTERMS.W3CDTF/DCTERMS.available">2026-08-19</meta:user-defined>
    <meta:user-defined meta:name="DCTERMS.W3CDTF/OVERHEIDop.jaargang">2026</meta:user-defined>
    <meta:user-defined meta:name="OVERHEIDop.publicationIssue">392088</meta:user-defined>
    <meta:user-defined meta:name="OVERHEIDop.betreftRegeling">CVDR765611_1</meta:user-defined>
    <meta:user-defined meta:name="xs:date/OVERHEIDop.startdatum">2026-08-20</meta:user-defined>
    <meta:user-defined meta:name="OVERHEIDop.GmbID/DC.identifier">gmb-2026-392088</meta:user-defined>
    <meta:user-defined meta:name="OVERHEIDop.versieInformatie"/>
  </office:meta>
</office:document-meta>
</file>