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Kerkstraat 27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952 is genomen op 9 okto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442856.html" xlink:type="simple">https://zoek.officielebekendmakingen.nl/gmb-2025-442856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0952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Kerkstraat 27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59</meta:user-defined>
    <meta:user-defined meta:name="OVERHEIDop.publicationIssue">392085</meta:user-defined>
    <meta:user-defined meta:name="OVERHEIDop.GmbID/DC.identifier">gmb-2026-392085</meta:user-defined>
    <meta:user-defined meta:name="OVERHEIDop.versieInformatie"/>
  </office:meta>
</office:document-meta>
</file>