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voor het verbouwen van de woning voor huisvestiging arbeidsmigranten, Wisbroek 2A, 6039RE Strampro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de aanvraag (geregistreerd onder zaaknummer Z2026-00000403) voor het verbouwen van de woning voor huisvestiging arbeidsmigranten op locatie Wisbroek 2A, 6039RE Stramproy op initiatief van de aanvrager is ingetrokken.</text:p>
            <text:p text:style-name="last-al">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20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03</meta:user-defined>
    <meta:user-defined meta:name="DCTERMS.abstract">Betreft: Verzoek ingetrokken op locatie Wisbroek 2A, 6039RE Stramproy</meta:user-defined>
    <dc:language>nl</dc:language>
    <meta:user-defined meta:name="OVERHEIDop.locatietype/OVERHEIDop.gebiedsmarkering">Vlak</meta:user-defined>
    <meta:user-defined meta:name="DC.title">Kennisgeving ingetrokken aanvraag voor het verbouwen van de woning voor huisvestiging arbeidsmigranten, Wisbroek 2A, 6039RE Stramproy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84</meta:user-defined>
    <meta:user-defined meta:name="OVERHEIDop.GmbID/DC.identifier">gmb-2026-392084</meta:user-defined>
    <meta:user-defined meta:name="OVERHEIDop.versieInformatie"/>
  </office:meta>
</office:document-meta>
</file>