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standplaats - oliebollen en aanverwante Van den Houten Funland 01-10-2025 / 31-01-2027 (Verkoopdagen/tijden) - 3Z5. (Buitenvaart), Jac P Thijssewe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3714</text:p>
            <text:p text:style-name="common-al">
            <text:span text:style-name="nadrukvet">Soort aanvraag:</text:span> aanvraag standplaats</text:p>
            <text:p text:style-name="common-al">
            <text:span text:style-name="nadrukvet">Procedure:</text:span> n.v.t.</text:p>
            <text:p text:style-name="common-al">
            <text:span text:style-name="nadrukvet">Ontvangstdatum:</text:span> 16 juni 2026</text:p>
            <text:p text:style-name="common-al">
            <text:span text:style-name="nadrukvet">Omschrijving:</text:span> oliebollen en aanverwante Van den Houten Funland 01-10-2025 / 31-01-2027 (Verkoopdagen/tijden)</text:p>
            <text:p text:style-name="common-al">
            <text:span text:style-name="nadrukvet">Locatie:</text:span> 3Z5. (Buitenvaart), Jac P Thijsseweg 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17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20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Almere - verlenen - aanvraag standplaats - oliebollen en aanverwante Van den Houten Funland 01-10-2025 / 31-01-2027 (Verkoopdagen/tijden) - 3Z5. (Buitenvaart), Jac P Thijssewe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80</meta:user-defined>
    <meta:user-defined meta:name="OVERHEIDop.GmbID/DC.identifier">gmb-2026-392080</meta:user-defined>
    <meta:user-defined meta:name="OVERHEIDop.versieInformatie"/>
  </office:meta>
</office:document-meta>
</file>