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tot verkoop snippergroen achter Fonteinstraat 5 te Midl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oorgenomen grondverkoop</text:span>
          </text:p>
            <text:p text:style-name="common-al">De gemeente Harlingen is voornemens een perceel snippergroen, achter Fonteinstraat 5 te Midlum te verkopen aan de kopers van de woning Fonteinstraat 5 te Midlum.</text:p>
            <text:p text:style-name="common-al">
            <text:span text:style-name="nadrukvet">De te verkopen grond</text:span>
          </text:p>
            <text:p text:style-name="common-al">De verkoop betreft een perceel snippergroen, gelegen achter de woning Fonteinstraat 5 te Midlum. De grond is kadastraal bekend gemeente Harlingen, sectie F, nummer 1784 gedeeltelijk en heeft een oppervlakte van circa 16,5 m².</text:p>
            <text:p text:style-name="common-al">
            <text:span text:style-name="nadrukvet">Motivering</text:span>
          </text:p>
            <text:p text:style-name="common-al">Het perceel gemeentegrond ligt direct achter de woning Fonteinstraat 5 te Midlum en wordt na verkoop als tuin bij deze woning gebruikt.</text:p>
            <text:p text:style-name="common-al">Door de ligging, de beperkte oppervlakte en de samenhang met de woning voldoet de voorgenomen verkoop aan de voorwaarden zoals opgenomen in het groenstroken- en erfpachtbeleid van de gemeente Harlingen en zijn de kopers van de woning Fonteinstraat 5 naar het oordeel van de gemeente Harlingen de enige serieuze gegadigden die voor aankoop van de betreffende gemeentelijke grond in aanmerking komen.</text:p>
            <text:p text:style-name="common-al">
            <text:span text:style-name="nadrukvet">Reacties</text:span>
          </text:p>
            <text:p text:style-name="common-al">Een ieder die wil reageren op de voorgenomen verkoop van het betreffende perceel snippergroen, kan dat doen door een schriftelijke en gemotiveerde reactie te sturen. Deze reactie moet binnen twintig dagen na de datum van deze publicatie door de gemeente Harlingen zijn ontvangen.</text:p>
            <text:p text:style-name="common-al">U kunt uw reactie sturen aan: </text:p>
            <text:p text:style-name="common-al">Per e-mail: <text:a xlink:href="mailto:grondzaken@harlingen.nl" xlink:type="simple"><text:span text:style-name="nadrukondlijn">grondzaken@harlingen.nl</text:span></text:a></text:p>
            <text:p text:style-name="common-al"> Per post: Burgemeester en wethouders van Harlingen, Postbus 10.000, 8860 HA Harlingen.</text:p>
            <text:p text:style-name="common-al">U kunt uw reactie ook persoonlijk afgeven op het gemeentehuis. Het bezoekadres van de gemeente Harlingen, locatie Groenlandsvaarder, is: Voorstraat 35, Harlingen. Raadpleeg de website van de gemeente Harlingen voor openingstijden van het gemeentehuis via <text:a xlink:href="https://www.harlingen.nl/contact-en-openingstijden" xlink:type="simple"><text:span text:style-name="nadrukondlijn">https://www.harlingen.nl/contact-en-openingstijden</text:span></text:a>.</text:p>
            <text:p text:style-name="common-al">
            <text:span text:style-name="nadrukvet">Vervolg</text:span>
          </text:p>
            <text:p text:style-name="common-al">Als binnen de gestelde termijn geen reacties worden ingediend, zal de gemeente het betreffende perceel snippergroen verkopen aan de kopers van de woning Fonteinstraat 5 te Midlum.</text:p>
            <text:p text:style-name="last-al">Mochten binnen de gestelde termijn reacties worden ingediend, dan zal de gemeente deze beoorde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lingen</text:p>
            </table:table-cell>
            <table:table-cell office:value-type="string" table:style-name="header.C">
              <text:p text:style-name="headerright"><text:span text:style-name="nr">Nr. 39207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7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7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Harlingen</meta:user-defined>
    <meta:user-defined meta:name="OVERHEID.Informatietype/DC.type">officiële publicatie</meta:user-defined>
    <meta:user-defined meta:name="OVERHEID.Gemeente/DCTERMS.publisher">Harlingen</meta:user-defined>
    <meta:user-defined meta:name="OVERHEID.Gemeente/OVERHEID.authority">Harlingen</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Bekendmaking voornemen tot verkoop snippergroen achter Fonteinstraat 5 te Midlum</meta:user-defined>
    <meta:user-defined meta:name="DCTERMS.W3CDTF/DCTERMS.available">2026-08-24</meta:user-defined>
    <meta:user-defined meta:name="DCTERMS.W3CDTF/OVERHEIDop.jaargang">2026</meta:user-defined>
    <meta:user-defined meta:name="OVERHEIDop.publicationIssue">392074</meta:user-defined>
    <meta:user-defined meta:name="OVERHEIDop.GmbID/DC.identifier">gmb-2026-392074</meta:user-defined>
    <meta:user-defined meta:name="OVERHEIDop.versieInformatie"/>
  </office:meta>
</office:document-meta>
</file>