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vergunning voor Exploitatievergunning Nieuw China op locatie Hoge Ham 105, 5104JC Dongen </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Exploitatievergunning Nieuw China op de locatie Hoge Ham 105, 5104JC Dongen. De aanvraag is geregistreerd onder zaaknummer Z2026-00001288. De aanvraag betreft de volgende activiteiten:</text:p>
            <text:p text:style-name="common-al">exploitatie openbare inrichting </text:p>
            <text:p text:style-name="common-al">
            <text:span text:style-name="nadrukvet">Procedure </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20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1288</meta:user-defined>
    <meta:user-defined meta:name="DCTERMS.abstract"> Hoge Ham 105, 5104JC Dongen</meta:user-defined>
    <dc:language>nl</dc:language>
    <meta:user-defined meta:name="OVERHEIDop.locatietype/OVERHEIDop.gebiedsmarkering">Punt</meta:user-defined>
    <meta:user-defined meta:name="DC.title">Ontvangst aanvraag vergunning voor Exploitatievergunning Nieuw China op locatie Hoge Ham 105, 5104JC Dongen</meta:user-defined>
    <meta:user-defined meta:name="DCTERMS.W3CDTF/DCTERMS.available">2026-08-19</meta:user-defined>
    <meta:user-defined meta:name="DCTERMS.W3CDTF/OVERHEIDop.jaargang">2026</meta:user-defined>
    <meta:user-defined meta:name="OVERHEIDop.publicationIssue">392073</meta:user-defined>
    <meta:user-defined meta:name="OVERHEIDop.GmbID/DC.identifier">gmb-2026-392073</meta:user-defined>
    <meta:user-defined meta:name="OVERHEIDop.versieInformatie"/>
  </office:meta>
</office:document-meta>
</file>