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 Randweg 35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2273 is genomen op 14 juli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331022.html" xlink:type="simple">https://zoek.officielebekendmakingen.nl/gmb-2025-33102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2273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 Randweg 35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57</meta:user-defined>
    <meta:user-defined meta:name="OVERHEIDop.publicationIssue">392072</meta:user-defined>
    <meta:user-defined meta:name="OVERHEIDop.GmbID/DC.identifier">gmb-2026-392072</meta:user-defined>
    <meta:user-defined meta:name="OVERHEIDop.versieInformatie"/>
  </office:meta>
</office:document-meta>
</file>