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de Ladies Night op 4 september 2026 op het Hof in Bergeijk van 18:00 uur tot en met 24:00 uur in Kern Bergeijk.</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7984</text:p>
            <text:p text:style-name="common-al">Plaats/adres: Kern Bergeijk, [Bergeijk B 4815 ] Bergeijk B 4815</text:p>
            <text:p text:style-name="common-al">Omschrijving: het organiseren van de Ladies Night op 4 september 2026 op het Hof in Bergeijk van 18:00 uur tot en met 24:00 uur</text:p>
            <text:p text:style-name="common-al">Activiteit(en): Alcohol (evenement), Evenement, Gebruik openbare ruimte, Produceren geluid, Reclame</text:p>
            <text:p text:style-name="common-al">Het besluit is verstuurd op <text:span text:style-name="nadrukvet">18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206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6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6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247984</meta:user-defined>
    <meta:user-defined meta:name="DCTERMS.abstract">het organiseren van de Ladies Night op 4 september 2026 op het Hof in Bergeijk van 18:00 uur tot en met 24:00 uur</meta:user-defined>
    <dc:language>nl</dc:language>
    <meta:user-defined meta:name="OVERHEIDop.locatietype/OVERHEIDop.gebiedsmarkering">Punt</meta:user-defined>
    <meta:user-defined meta:name="OVERHEIDop.locatietype/OVERHEIDop.gebiedsmarkering">Punt</meta:user-defined>
    <meta:user-defined meta:name="DC.title">Vergunning voor het organiseren van de Ladies Night op 4 september 2026 op het Hof in Bergeijk van 18:00 uur tot en met 24:00 uur in Kern Bergeijk.</meta:user-defined>
    <meta:user-defined meta:name="DCTERMS.W3CDTF/DCTERMS.available">2026-08-19</meta:user-defined>
    <meta:user-defined meta:name="DCTERMS.W3CDTF/OVERHEIDop.jaargang">2026</meta:user-defined>
    <meta:user-defined meta:name="OVERHEIDop.publicationIssue">392068</meta:user-defined>
    <meta:user-defined meta:name="OVERHEIDop.GmbID/DC.identifier">gmb-2026-392068</meta:user-defined>
    <meta:user-defined meta:name="OVERHEIDop.versieInformatie"/>
  </office:meta>
</office:document-meta>
</file>