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Groeneweg 31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025 is genomen op 29 januar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2302.html" xlink:type="simple">https://zoek.officielebekendmakingen.nl/gmb-2025-4230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0025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Groeneweg 31 in Numansdorp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5</meta:user-defined>
    <meta:user-defined meta:name="OVERHEIDop.publicationIssue">392066</meta:user-defined>
    <meta:user-defined meta:name="OVERHEIDop.GmbID/DC.identifier">gmb-2026-392066</meta:user-defined>
    <meta:user-defined meta:name="OVERHEIDop.versieInformatie"/>
  </office:meta>
</office:document-meta>
</file>