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Genieweg 7, 1566 NJ Assendelft - het vervangen van een berging door een mantelzorg kam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8584 - het vervangen van een berging door een mantelzorg kamer -  - op de locatie Genieweg 7, 1566 NJ Assendelft</text:p>
            <text:p text:style-name="common-al">Aanvraag ontvangen: 31-07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9206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6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6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O2026058584</meta:user-defined>
    <dc:language>nl</dc:language>
    <meta:user-defined meta:name="OVERHEIDop.locatietype/OVERHEIDop.gebiedsmarkering">Punt</meta:user-defined>
    <meta:user-defined meta:name="DC.title">Aanvraag omgevingsvergunning - Genieweg 7, 1566 NJ Assendelft - het vervangen van een berging door een mantelzorg kamer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065</meta:user-defined>
    <meta:user-defined meta:name="OVERHEIDop.GmbID/DC.identifier">gmb-2026-392065</meta:user-defined>
    <meta:user-defined meta:name="OVERHEIDop.versieInformatie"/>
  </office:meta>
</office:document-meta>
</file>