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Klipper 47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0469 is genomen op 24 april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184724.html" xlink:type="simple">https://zoek.officielebekendmakingen.nl/gmb-2025-184724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06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0469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Klipper 47 in Oud-Beijerlan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54</meta:user-defined>
    <meta:user-defined meta:name="OVERHEIDop.publicationIssue">392062</meta:user-defined>
    <meta:user-defined meta:name="OVERHEIDop.GmbID/DC.identifier">gmb-2026-392062</meta:user-defined>
    <meta:user-defined meta:name="OVERHEIDop.versieInformatie"/>
  </office:meta>
</office:document-meta>
</file>