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Vasteland 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Centrum</text:p>
            <text:p text:style-name="common-al">Adres: Vasteland 2 </text:p>
            <text:p text:style-name="common-al">Postcode: 3011BK Rotterdam</text:p>
            <text:p text:style-name="common-al">Datum besluit: 17 augustus 2026 </text:p>
            <text:p text:style-name="common-al">Periode: 3 september 2026 t/m 28 september 2026</text:p>
            <text:p text:style-name="common-al">Zaaknummer: 539326-2026</text:p>
            <text:p text:style-name="common-al">Status: verleend</text:p>
            <text:p text:style-name="common-al">Betreft: plaatsen van een 3 meter hoog kunstwerk ter promotie van het WK Turnen 2026.</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0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Inname Openbare Grond Vasteland 2</meta:user-defined>
    <meta:user-defined meta:name="DCTERMS.W3CDTF/DCTERMS.available">2026-08-19</meta:user-defined>
    <meta:user-defined meta:name="DCTERMS.W3CDTF/OVERHEIDop.jaargang">2026</meta:user-defined>
    <meta:user-defined meta:name="OVERHEIDop.publicationIssue">392061</meta:user-defined>
    <meta:user-defined meta:name="OVERHEIDop.GmbID/DC.identifier">gmb-2026-392061</meta:user-defined>
    <meta:user-defined meta:name="OVERHEIDop.versieInformatie"/>
  </office:meta>
</office:document-meta>
</file>