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verlenging beslistermijn betreffende het splitsen en verbouwen van de voormalige bakkerij tot twee appartementen, Johan Frisostraat 10, 4434AC Kwadendamm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orsele heeft op 17 augustus 2026 besloten om de beslistermijn voor de aanvraag met zaaknummer Z2026-0692 voor een omgevingsvergunning op locatie Johan Frisostraat 10, 4434AC Kwadendamme te verlengen voor een periode van maximaal 6 weken. De aanvraag betreft de volgende onderdelen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  <text:list-item text:style-override="id1-3-2-1-1-2-2">
                <text:number>•</text:number>
                <text:p text:style-name="al">technische bouwactiviteit</text:p>
              </text:list-item>
              <text:list-item text:style-override="id1-3-2-1-1-2-3">
                <text:number>•</text:number>
                <text:p text:style-name="al">afwijken van regels in het Omgevingsplan</text:p>
              </text:list-item>
            </text:list>
            <text:p text:style-name="common-al">
            <text:span text:style-name="nadrukvet">Procedure</text:span>
          </text:p>
            <text:p text:style-name="common-al">Tegen het verlengen van de beslistermijn kunt u geen bezwaarschrift of zienswijze indienen. Voor meer informatie kunt u contact opnemen met cvp@borsele.nl of telefoonnummer: 0113-238383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rsele</text:p>
            </table:table-cell>
            <table:table-cell office:value-type="string" table:style-name="header.C">
              <text:p text:style-name="headerright"><text:span text:style-name="nr">Nr. 392058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05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05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orse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orsele</meta:user-defined>
    <meta:user-defined meta:name="OVERHEID.Gemeente/OVERHEID.authority">Borse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692</meta:user-defined>
    <dc:language>nl</dc:language>
    <meta:user-defined meta:name="OVERHEIDop.locatietype/OVERHEIDop.gebiedsmarkering">Vlak</meta:user-defined>
    <meta:user-defined meta:name="DC.title">Kennisgeving verlenging beslistermijn betreffende het splitsen en verbouwen van de voormalige bakkerij tot twee appartementen, Johan Frisostraat 10, 4434AC Kwadendamme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058</meta:user-defined>
    <meta:user-defined meta:name="OVERHEIDop.GmbID/DC.identifier">gmb-2026-392058</meta:user-defined>
    <meta:user-defined meta:name="OVERHEIDop.versieInformatie"/>
  </office:meta>
</office:document-meta>
</file>