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aanvullende gegevens voor het bouwen van woningen (Fase 2c: Plandeel B3.1+B3.2+B3.3) aan Speelhuislaan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aanvraag voor het bouwen van woningen (Fase 2c: Plandeel B3.1+B3.2+B3.3) aan Speelhuislaan Breda is nog niet volledig</text:span>
          </text:p>
            <text:p text:style-name="common-al">De gemeente Breda heeft een aanvraag voor een omgevingsvergunning ontvangen. De omgevingsvergunning is aangevraagd voor de volgende activiteit(en):</text:p>
            <text:p text:style-name="common-al">- Omgevingsplanactiviteit bouwwerken</text:p>
            <text:p text:style-name="common-al">- Technische bouwactiviteit</text:p>
            <text:p text:style-name="common-al">De gemeente Breda heeft op 17-08-2026 aan de aanvrager gevraagd de aanvraag compleet te maken. Hierdoor wordt de beslistermijn opgeschort met een periode van maximaal 6 weken. Tegen het opschort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4560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9205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5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5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6-004560</meta:user-defined>
    <meta:user-defined meta:name="DCTERMS.abstract">het bouwen van woningen (Fase 2c: Plandeel B3.1+B3.2+B3.3)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zoek aanvullende gegevens voor het bouwen van woningen (Fase 2c: Plandeel B3.1+B3.2+B3.3) aan Speelhuislaan Breda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056</meta:user-defined>
    <meta:user-defined meta:name="OVERHEIDop.GmbID/DC.identifier">gmb-2026-392056</meta:user-defined>
    <meta:user-defined meta:name="OVERHEIDop.versieInformatie"/>
  </office:meta>
</office:document-meta>
</file>