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Inname Openbare Grond Westersingel 1 en Nieuwe Binnenweg 1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Inname Openbare Grond heeft verleend (art. 2.10 e.v. Algemene Plaatselijke Verordening (APV) Rotterdam 2012)</text:p>
            <text:p text:style-name="common-al">Gebied: Centrum</text:p>
            <text:p text:style-name="common-al">Adres: Westersingel 1A en Nieuwe Binnenweg 1</text:p>
            <text:p text:style-name="common-al">Postcode: 3014 GM Rotterdam en 3014 GA Rotterdam</text:p>
            <text:p text:style-name="common-al">Datum besluit: 17 augustus 2026 </text:p>
            <text:p text:style-name="common-al">Periode: 21 oktober 2026 t/m 26 oktober 2026</text:p>
            <text:p text:style-name="common-al">Zaaknummer: 566967-2026</text:p>
            <text:p text:style-name="common-al">Status: Verleend</text:p>
            <text:p text:style-name="common-al">Betreft: Het plaatsen van twee informatiezuilen </text:p>
            <text:p text:style-name="common-al">Bezwaar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20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Verleende vergunning Inname Openbare Grond Westersingel 1 en Nieuwe Binnenweg 1</meta:user-defined>
    <meta:user-defined meta:name="DCTERMS.W3CDTF/DCTERMS.available">2026-08-19</meta:user-defined>
    <meta:user-defined meta:name="DCTERMS.W3CDTF/OVERHEIDop.jaargang">2026</meta:user-defined>
    <meta:user-defined meta:name="OVERHEIDop.publicationIssue">392054</meta:user-defined>
    <meta:user-defined meta:name="OVERHEIDop.GmbID/DC.identifier">gmb-2026-392054</meta:user-defined>
    <meta:user-defined meta:name="OVERHEIDop.versieInformatie"/>
  </office:meta>
</office:document-meta>
</file>