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Vrijburg 2 1068PR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vellen van één houtopstand op de locatie t.h.v. Vrijburg 2</text:p>
            <text:p text:style-name="common-al">Besluit: verleend</text:p>
            <text:p text:style-name="common-al">Besluit verzonden op: 14-08-2026</text:p>
            <text:p text:style-name="common-al">Zaakadres: Vrijburg 2 1068PR Amsterdam</text:p>
            <text:p text:style-name="common-al">Zaaknummer: Z2026-021748</text:p>
            <text:p text:style-name="common-al">DSO-nummer: 2026051801742</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sdnw@amsterdam.nl?Subject=Dossiernummer Z2026-021748" xlink:type="simple">vthsdn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0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1748</meta:user-defined>
    <meta:user-defined meta:name="DCTERMS.abstract">het vellen van één houtopstand op de locatie t.h.v. Vrijburg 2</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Vrijburg 2 1068PR Amsterdam</meta:user-defined>
    <meta:user-defined meta:name="OVERHEIDop.datumEindeReactietermijn">2026-09-29</meta:user-defined>
    <meta:user-defined meta:name="OVERHEIDop.terinzageleggingBG">https://mijnpublicaties.nl/Publicatie/82fcce4f-0c8e-4298-57dc-08def6b1bae5</meta:user-defined>
    <meta:user-defined meta:name="DCTERMS.W3CDTF/DCTERMS.available">2026-08-19</meta:user-defined>
    <meta:user-defined meta:name="DCTERMS.W3CDTF/OVERHEIDop.jaargang">2026</meta:user-defined>
    <meta:user-defined meta:name="OVERHEIDop.publicationIssue">392047</meta:user-defined>
    <meta:user-defined meta:name="OVERHEIDop.GmbID/DC.identifier">gmb-2026-392047</meta:user-defined>
    <meta:user-defined meta:name="OVERHEIDop.versieInformatie"/>
  </office:meta>
</office:document-meta>
</file>