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 op basis van de Algemene Plaatselijke Verordening en de Alcohol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Dalfsen en voor zover het haar bevoegdheid betreft het college van burgemeester en wethouders van de gemeente Dalfsen;</text:p>
            <text:p text:style-name="al"/>
            <text:p text:style-name="al">Gelet op het bepaalde in artikel 5:11 van de Algemene wet bestuursrecht, artikel 6:2, tweede lid van de Algemene Plaatselijke Verordening en artikel 41, eerste lid, onder b van de Alcoholwet;</text:p>
            <text:p text:style-name="al"/>
            <text:p text:style-name="al">BESLUIT:</text:p>
            <text:p text:style-name="al"/>
            <text:p text:style-name="al">1.De volgende medewerkers van MB-ALL Personeelsdiensten aan te wijzen als Toezichthouder ingevolge de Algemene plaatselijke verordening en de Alcoholwet:</text:p>
            <text:p text:style-name="al">- mevrouw XXX geboren op XXX te Lelystad;</text:p>
            <text:p text:style-name="al">- de heer XXX geboren op XXX te Den Helder</text:p>
            <text:p text:style-name="al">- de heer XXX, geboren op XXX te Leiden</text:p>
            <text:p text:style-name="al">- de heer XXX, geboren op XXX te Noordoostpolder</text:p>
            <text:p text:style-name="al">- mevrouw XXX, geboren op XXX te Den Helder</text:p>
            <text:p text:style-name="al">- mevrouw XXX, geboren op XXX te Arnhem</text:p>
            <text:p text:style-name="al">- de heer XXX, geboren op XXX te Apeldoorn</text:p>
            <text:p text:style-name="al">- mevrouw XXX, geboren op XXX te Arnhem</text:p>
            <text:p text:style-name="al">- de heer XXX, geboren op XXX te Arnhem</text:p>
            <text:p text:style-name="al">- mevrouw XXX, geboren op XXX te Emmen</text:p>
            <text:p text:style-name="al">- mevrouw XXX, geboren op XXX te Albrandswaard</text:p>
            <text:p text:style-name="al">- de heer XXX, geboren op XXX te Gorinchem</text:p>
            <text:p text:style-name="al">- de heer XXX, geboren op XXX te Dordrecht</text:p>
            <text:p text:style-name="al">- mevrouw XXX, geboren op XXX te Nijmegen</text:p>
            <text:p text:style-name="al"/>
            <text:p text:style-name="al">2. De aanwijzing van kracht te laten zijn voor de termijn dat de gemeente Dalfsen gebruik maakt van de diensten van MB-ALL Personeelsdiensten;</text:p>
            <text:p text:style-name="al"/>
            <text:p text:style-name="al">3. Dit besluit in werking te laten treden met ingang van 1 juli 2026</text:p>
            <text:p text:style-name="al"/>
            <text:p text:style-name="al">4. Dit besluit bekend te maken op de bij de gemeente gebruikelijke wijze. </text:p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vastgesteld op 17 augustus 2026</text:span></text:p>
            <text:p><text:span text:style-name="functie"/></text:p>
            <text:p><text:span text:style-name="functie">Namens de burgemeester en het college van burgemeester en wethouders van de gemeente Dalfsen</text:span></text:p>
            <text:p><text:span text:style-name="functie"/></text:p>
            <text:p><text:span text:style-name="functie"/></text:p>
            <text:p><text:span text:style-name="functie">---------------------------------------------------- </text:span></text:p>
            <text:p><text:span text:style-name="functie">Teamleider openbare orde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20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Dalfs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alfsen</meta:user-defined>
    <meta:user-defined meta:name="OVERHEID.Gemeente/DCTERMS.publisher">Dalfsen</meta:user-defined>
    <meta:user-defined meta:name="OVERHEID.TaxonomieBeleidsagendaDecentraal/OVERHEID.category">Openbare orde en veiligheid | Organisatie en beleid</meta:user-defined>
    <meta:user-defined meta:name="OVERHEIDop.referentienummer">120284</meta:user-defined>
    <dc:language>nl</dc:language>
    <meta:user-defined meta:name="OVERHEIDop.locatietype/OVERHEIDop.gebiedsmarkering">Woonplaats</meta:user-defined>
    <meta:user-defined meta:name="DC.title">Aanwijzingsbesluit Toezichthouder op basis van de Algemene Plaatselijke Verordening en de Alcoholwe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46</meta:user-defined>
    <meta:user-defined meta:name="OVERHEIDop.GmbID/DC.identifier">gmb-2026-392046</meta:user-defined>
    <meta:user-defined meta:name="OVERHEIDop.versieInformatie"/>
  </office:meta>
</office:document-meta>
</file>