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Paul Krugerstraat 123B-0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Feijenoord</text:p>
            <text:p text:style-name="common-al">Adres: Paul Krugerstraat 123B-02</text:p>
            <text:p text:style-name="common-al">Postcode: 3072 GG</text:p>
            <text:p text:style-name="common-al">Activiteit: vergunning kamerverhuur aan 3 personen </text:p>
            <text:p text:style-name="common-al">Verzenddatum besluit: 17 augustus 2026 </text:p>
            <text:p text:style-name="common-al">Zaaknummer: 602630-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204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4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Paul Krugerstraat 123B-02</meta:user-defined>
    <meta:user-defined meta:name="DCTERMS.W3CDTF/DCTERMS.available">2026-08-19</meta:user-defined>
    <meta:user-defined meta:name="DCTERMS.W3CDTF/OVERHEIDop.jaargang">2026</meta:user-defined>
    <meta:user-defined meta:name="OVERHEIDop.publicationIssue">392045</meta:user-defined>
    <meta:user-defined meta:name="OVERHEIDop.GmbID/DC.identifier">gmb-2026-392045</meta:user-defined>
    <meta:user-defined meta:name="OVERHEIDop.versieInformatie"/>
  </office:meta>
</office:document-meta>
</file>