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203627719i8579d5f2-191d-4a17-898e-8cc5b1983200.png" manifest:media-type="image/x-eps"/>
  <manifest:file-entry manifest:full-path="Pictures/afb919510507ib4f22b14-2825-4873-b73c-c76ae9a256dc.png" manifest:media-type="image/x-eps"/>
  <manifest:file-entry manifest:full-path="Pictures/afb1329453372ic3f7b683-f969-4720-b12f-08bcb959cb62.png" manifest:media-type="image/x-eps"/>
  <manifest:file-entry manifest:full-path="Pictures/afb350396634ibc766363-3f53-49c6-b724-9cd09f122010.png" manifest:media-type="image/x-eps"/>
  <manifest:file-entry manifest:full-path="Pictures/afb363902238i5fe57d55-72c2-4974-96c7-b3175a6f7b96.png" manifest:media-type="image/x-eps"/>
  <manifest:file-entry manifest:full-path="Pictures/afb1979536076i0b0bca4f-a9a3-432f-9169-cfd6844c49c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1">
      <text:list-level-style-bullet text:bullet-char="•" text:level="1">
        <style:list-level-properties text:min-label-width="10mm"/>
      </text:list-level-style-bullet>
    </text:list-style>
    <text:list-style style:name="id1-3-2-2-1-121-1">
      <text:list-level-style-bullet text:bullet-char="•" text:level="1">
        <style:list-level-properties text:min-label-width="10mm"/>
      </text:list-level-style-bullet>
    </text:list-style>
    <text:list-style style:name="id1-3-2-2-1-121-2">
      <text:list-level-style-bullet text:bullet-char="•" text:level="1">
        <style:list-level-properties text:min-label-width="10mm"/>
      </text:list-level-style-bullet>
    </text:list-style>
    <text:list-style style:name="id1-3-2-2-1-121-3">
      <text:list-level-style-bullet text:bullet-char="•" text:level="1">
        <style:list-level-properties text:min-label-width="10mm"/>
      </text:list-level-style-bullet>
    </text:list-style>
    <text:list-style style:name="id1-3-2-2-1-121-4">
      <text:list-level-style-bullet text:bullet-char="•" text:level="1">
        <style:list-level-properties text:min-label-width="10mm"/>
      </text:list-level-style-bullet>
    </text:list-style>
  </office:automatic-styles>
  <office:body>
    <office:text>
      <text:p text:style-name="new_page_staatscourant"/>
      <text:p text:style-name="single-kop-titel">2026-08-17 Zevenwouden, Zuid, Parkeerschijf-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41589 </text:p>
            <text:p text:style-name="common-al"/>
            <text:p text:style-name="common-al">Betreft: het intrekken van een parkeerschijf-zone, begin en eind</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intrekken van een parkeerschijf-zone, begin en eind, meegenomen zijn bij de besluitvorming; </text:p>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text:span>
          </text:p>
            <text:p text:style-name="common-al">
            <text:span text:style-name="nadrukvet">dat</text:span>
          </text:p>
            <text:p text:style-name="common-al">de gemeente Utrecht de komende jaren per buurt betaald parkeren gaat invoeren. Het duurt tot 2034 voordat betaald parkeren in de hele stad is ingevoerd. Met het oog op toekomstige bouwontwikkelingen in het gebied, zoals Tussen de Rails, wordt per 1 november 2026 in de subwijk Lunetten-Noord en een deel van Lunetten-Zuid van de wijk Zuid betaald parkeren ingevoerd. Zie voor meer informatie: <text:a xlink:href="https://www.utrecht.nl/wonen-en-leven/parkeren/invoeren-betaald-parkeren" xlink:type="simple">Aanpak invoeren betaald parkeren in de hele stad | gemeente Utrecht</text:a></text:p>
            <text:p text:style-name="common-al"/>
            <text:p text:style-name="common-al">
            <text:span text:style-name="nadrukvet">dat</text:span>
          </text:p>
            <text:p text:style-name="common-al">met het invoeren van betaald parkeren in Lunetten voorkomen wordt dat toekomstige bewoners van dit nieuwe gebied (Tussen de Rails) gaan uitwijken naar naastgelegen buurten in Lunetten om daar hun voertuig te gaan parkeren. Het invoeren van betaald parkeren betekent dat de parkeeroverlast vermindert en moedigt duurzame andere keuzes voor de auto aan. Als het aantal auto’s op straat niet toeneemt, blijft er meer ruimte over voor bijvoorbeeld groen, ontspannen, spelen en duurzaam vervoer zoals lopen, fietsen en deelvervoer;</text:p>
            <text:p text:style-name="common-al"/>
            <text:p text:style-name="common-al">
            <text:span text:style-name="nadrukvet">dat</text:span>
          </text:p>
            <text:p text:style-name="common-al">met het invoeren van betaald parkeren ook de drukte op de weg niet toeneemt en wordt de kwaliteit van de lucht verbeterd. De inkomsten die uit betaald parkeren worden gegenereerd, worden geïnvesteerd in een groene en leefbare stad;</text:p>
            <text:p text:style-name="common-al"/>
            <text:p text:style-name="common-al">
            <text:span text:style-name="nadrukvet">dat</text:span>
          </text:p>
            <text:p text:style-name="common-al">betaald parkeren helpt bij het verminderen van overlast door het (lang) parkeren van auto’s die niet uit deze buurt komen; </text:p>
            <text:p text:style-name="common-al"/>
            <text:p text:style-name="common-al">
            <text:span text:style-name="nadrukvet">dat</text:span>
          </text:p>
            <text:p text:style-name="common-al">voor een deel van de parkeerplaatsen op Zevenwouden momenteel een blauwe zone (parkeerschijf-zone) geldt en vanwege het invoeren van betaald parkeren, de parkeerschijf-zone opgeheven kan worden. Deze twee verkeersmaatregelen kunnen niet gelijktijdig van kracht zijn;</text:p>
            <text:p text:style-name="common-al"/>
            <text:p text:style-name="common-al">
            <text:span text:style-name="nadrukvet">Gevolgen en belangenafweging</text:span>
          </text:p>
            <text:p text:style-name="common-al">
            <text:span text:style-name="nadrukvet">dat</text:span>
          </text:p>
            <text:p text:style-name="common-al">de negatieve gevolgen voor weggebruikers beperkt blijven omdat er feitelijk niets verandert. Bij beide verkeersmaatregelen dient er betaald te worden voor het parkeren;</text:p>
            <text:p text:style-name="common-al"/>
            <text:p text:style-name="common-al">
            <text:span text:style-name="nadrukvet">dat</text:span>
          </text:p>
            <text:p text:style-name="common-al">winkeliers van winkelcentrum Lunetten baat hebben bij een blauwe zone, zodat de parkeerplekken voor het winkelcentrum vrij blijven voor bezoekers van het winkelcentrum, echter het belang van de bruikbaarheid van alle parkeerplekken in Lunetten is voor de bewoners groot en weegt dan ook zwaarder dan de belangen van de winkeliers mede omdat de huidige parkeerplekken bij het winkelcentrum normaal te gebruiken blijven; </text:p>
            <text:p text:style-name="common-al"/>
            <text:p text:style-name="common-al">
            <text:span text:style-name="nadrukvet">dat</text:span>
          </text:p>
            <text:p text:style-name="common-al">het invoeren van betaald parkeren van belang is voor de bewoners van Lunetten omdat hiermee een te hoge parkeerdruk voorkomen wordt;</text:p>
            <text:p text:style-name="common-al"/>
            <text:p text:style-name="common-al">
            <text:span text:style-name="nadrukvet">dat</text:span>
          </text:p>
            <text:p text:style-name="common-al">de winkeliers en ondernemers van winkelcentrum Lunetten, bij de blauwe zone geïnformeerd zijn over deze te nemen verkeersmaatregel en er zijn geen negatieve reacties ontvangen. Na invoering van betaald parkeren, zal er voldoende ruimte zijn voor kortparkeerders die de winkels aan de Zevenwouden zullen bezoeken. Na een half jaar zal dit gezamenlijk met de winkeliers en ondernemers worden geëvalueerd en zo nodig zal onderzocht worden of en zo ja, welke aanvullende maatregelen genomen kunnen worden;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 2026</text:span> voor onderstaande locatie de aangegeven verkeersmaatregel in te trekken:</text:p>
            <text:p text:style-name="common-al"/>
            <text:p text:style-name="common-al">
            <text:span text:style-name="nadrukvet">Zuid</text:span>
          </text:p>
            <text:p text:style-name="common-al"/>
            <text:p text:style-name="common-al">
            <text:span text:style-name="nadrukvet">Zevenwouden </text:span>(ter hoogte van de zijgevel van het appartementencomplex Zevenwouden huisnummers 272 tot en met 368 even nabij winkelcentrum Lunetten; wegvak: tussen Gaasterland en Zevenwouden huisnummer 252)</text:p>
            <text:p text:style-name="common-al">Intrekken: Parkeerschijf-zone met verplicht gebruik van de parkeerschijf, tevens parkeerverbod indien er langer wordt geparkeerd dan de parkeerduur die op het bord is aangegeven, begin (E10) “max 2h” volgens bijlage 1 van het RVV 1990 met OB ma t/m za 8.00-18.00 uur en de blauwe streep </text:p>
            <text:p text:style-name="common-al">
            <draw:frame><draw:text-box><text:section text:name="plaatje_id1-3-2-2-1-70-1" text:style-name="plaatje">
              <text:p text:style-name="illustratie_id1-3-2-2-1-70-1-1"><draw:frame draw:style-name="illustratie_id1-3-2-2-1-70-1-1" text:anchor-type="paragraph" svg:width="134mm" svg:height="129.60000000000002mm"><draw:image xlink:href="Pictures/afb203627719i8579d5f2-191d-4a17-898e-8cc5b1983200.png" xlink:type="simple"/></draw:frame></text:p>
            </text:section></draw:text-box></draw:frame>
          </text:p>
            <text:p text:style-name="common-al">In te trekken E10, zie rode pijl </text:p>
            <text:p text:style-name="common-al"/>
            <text:p text:style-name="common-al">
            <text:span text:style-name="nadrukvet">Zevenwouden </text:span>(ter hoogte van de zijgevel van het appartementencomplex Zevenwouden huisnummers 272 tot en met 368 even nabij winkelcentrum Lunetten; wegvak: tussen Boven Zevenwouden en Zevenwouden)</text:p>
            <text:p text:style-name="common-al">Intrekken: Parkeerschijf-zone met verplicht gebruik van de parkeerschijf, einde (E11ze) “max 2h” volgens bijlage 1 van het RVV 1990</text:p>
            <text:p text:style-name="common-al">
            <draw:frame><draw:text-box><text:section text:name="plaatje_id1-3-2-2-1-75-1" text:style-name="plaatje">
              <text:p text:style-name="illustratie_id1-3-2-2-1-75-1-1"><draw:frame draw:style-name="illustratie_id1-3-2-2-1-75-1-1" text:anchor-type="paragraph" svg:width="134mm" svg:height="129.60000000000002mm"><draw:image xlink:href="Pictures/afb919510507ib4f22b14-2825-4873-b73c-c76ae9a256dc.png" xlink:type="simple"/></draw:frame></text:p>
            </text:section></draw:text-box></draw:frame>
          </text:p>
            <text:p text:style-name="common-al">In te trekken E11, zie rode pijl</text:p>
            <text:p text:style-name="common-al"/>
            <text:p text:style-name="common-al">
            <text:span text:style-name="nadrukvet">Zevenwouden</text:span> (ter hoogte van het pand Zevenwouden huisnummer 238 nabij de onderdoorgang naar Boven Zevenwouden; wegvak: tussen Zevenwouden huisnummer 260 en Zevenwouden huisnummer 212)</text:p>
            <text:p text:style-name="common-al">Intrekken: Parkeerschijf-zone met verplicht gebruik van de parkeerschijf, tevens parkeerverbod indien er langer wordt geparkeerd dan de parkeerduur die op het bord is aangegeven, begin (E10) “max 2h” volgens bijlage 1 van het RVV 1990 met OB ma t/m za 8.00-18.00 uur en de blauwe streep </text:p>
            <text:p text:style-name="common-al">
            <draw:frame><draw:text-box><text:section text:name="plaatje_id1-3-2-2-1-80-1" text:style-name="plaatje">
              <text:p text:style-name="illustratie_id1-3-2-2-1-80-1-1"><draw:frame draw:style-name="illustratie_id1-3-2-2-1-80-1-1" text:anchor-type="paragraph" svg:width="153mm" svg:height="114.2207547169811mm"><draw:image xlink:href="Pictures/afb1329453372ic3f7b683-f969-4720-b12f-08bcb959cb62.png" xlink:type="simple"/></draw:frame></text:p>
            </text:section></draw:text-box></draw:frame>
          </text:p>
            <text:p text:style-name="common-al">In te trekken E10, zie rode pijl</text:p>
            <text:p text:style-name="common-al"/>
            <text:p text:style-name="common-al">
            <text:span text:style-name="nadrukvet">Zevenwouden</text:span> (ter hoogte van het pand Zevenwouden huisnummer 212; wegvak: tussen Zevenwouden huisnummer 212 en Boven Zevenwouden)</text:p>
            <text:p text:style-name="common-al">Intrekken: Parkeerschijf-zone met verplicht gebruik van de parkeerschijf, tevens parkeerverbod indien er langer wordt geparkeerd dan de parkeerduur die op het bord is aangegeven, begin (E10) “max 2h” volgens bijlage 1 van het RVV 1990 met OB ma t/m za 8.00-18.00 uur, met OB501r en de blauwe streep </text:p>
            <text:p text:style-name="common-al">
            <draw:frame><draw:text-box><text:section text:name="plaatje_id1-3-2-2-1-85-1" text:style-name="plaatje">
              <text:p text:style-name="illustratie_id1-3-2-2-1-85-1-1"><draw:frame draw:style-name="illustratie_id1-3-2-2-1-85-1-1" text:anchor-type="paragraph" svg:width="153mm" svg:height="114.2207547169811mm"><draw:image xlink:href="Pictures/afb350396634ibc766363-3f53-49c6-b724-9cd09f122010.png" xlink:type="simple"/></draw:frame></text:p>
            </text:section></draw:text-box></draw:frame>
          </text:p>
            <text:p text:style-name="common-al">In te trekken E10, zie rode pijl</text:p>
            <text:p text:style-name="common-al"/>
            <text:p text:style-name="common-al">
            <text:span text:style-name="nadrukvet">Zevenwouden</text:span> (ter hoogte van de doorgang naar Boven Zevenwouden en nabij de hoek van het pand Zevenwouden huisnummer 212; wegvak: tussen Zevenwouden huisnummer 212 en Boven Zevenwouden)</text:p>
            <text:p text:style-name="common-al">Intrekken: Parkeerschijf-zone met verplicht gebruik van de parkeerschijf, tevens parkeerverbod indien er langer wordt geparkeerd dan de parkeerduur die op het bord is aangegeven, begin (E10) “max 2h” volgens bijlage 1 van het RVV 1990 met OB ma t/m za 8.00-18.00 uur en de blauwe streep </text:p>
            <text:p text:style-name="common-al">
            <draw:frame><draw:text-box><text:section text:name="plaatje_id1-3-2-2-1-90-1" text:style-name="plaatje">
              <text:p text:style-name="illustratie_id1-3-2-2-1-90-1-1"><draw:frame draw:style-name="illustratie_id1-3-2-2-1-90-1-1" text:anchor-type="paragraph" svg:width="153mm" svg:height="114.2207547169811mm"><draw:image xlink:href="Pictures/afb363902238i5fe57d55-72c2-4974-96c7-b3175a6f7b96.png" xlink:type="simple"/></draw:frame></text:p>
            </text:section></draw:text-box></draw:frame>
          </text:p>
            <text:p text:style-name="common-al">In te trekken E10, zie rode pijl</text:p>
            <text:p text:style-name="common-al"/>
            <text:p text:style-name="common-al">
            <text:span text:style-name="nadrukvet">Zevenwouden</text:span> (ter hoogte van de doorgang naar Boven Zevenwouden en nabij de hoek van het pand Zevenwouden huisnummer 212; wegvak: tussen Boven Zevenwouden en Zevenwouden huisnummer 212)</text:p>
            <text:p text:style-name="common-al">Intrekken: Parkeerschijf-zone met verplicht gebruik van de parkeerschijf, einde (E11ze) “max 2h” volgens bijlage 1 van het RVV 1990</text:p>
            <text:p text:style-name="common-al">
            <draw:frame><draw:text-box><text:section text:name="plaatje_id1-3-2-2-1-95-1" text:style-name="plaatje">
              <text:p text:style-name="illustratie_id1-3-2-2-1-95-1-1"><draw:frame draw:style-name="illustratie_id1-3-2-2-1-95-1-1" text:anchor-type="paragraph" svg:width="153mm" svg:height="114.2207547169811mm"><draw:image xlink:href="Pictures/afb1979536076i0b0bca4f-a9a3-432f-9169-cfd6844c49c2.png" xlink:type="simple"/></draw:frame></text:p>
            </text:section></draw:text-box></draw:frame>
          </text:p>
            <text:p text:style-name="common-al">In te trekken E11, zie rode pijl</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text:p>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21">
              <text:list-item text:style-override="id1-3-2-2-1-121-1">
                <text:number>•</text:number>
                <text:p text:style-name="al">uw naam en adres, datum en handtekening én een telefoonnummer waarop u tijdens kantooruren te bereiken bent;</text:p>
              </text:list-item>
              <text:list-item text:style-override="id1-3-2-2-1-12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21-3">
                <text:number>•</text:number>
                <text:p text:style-name="al">de reden waarom u vindt dat het besluit onjuist is;</text:p>
              </text:list-item>
              <text:list-item text:style-override="id1-3-2-2-1-12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0-1-1" style:parent-style-name="Standard">
      <style:paragraph-properties style:line-spacing="0mm" style:text-autospace="none" ofo:line-height="0.001cm"/>
    </style:style>
    <style:style style:family="graphic" style:name="illustratie_id1-3-2-2-1-70-1-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style:style style:family="paragraph" style:name="illustratie_id1-3-2-2-1-80-1-1" style:parent-style-name="Standard">
      <style:paragraph-properties style:line-spacing="0mm" style:text-autospace="none" ofo:line-height="0.001cm"/>
    </style:style>
    <style:style style:family="graphic" style:name="illustratie_id1-3-2-2-1-80-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90-1-1" style:parent-style-name="Standard">
      <style:paragraph-properties style:line-spacing="0mm" style:text-autospace="none" ofo:line-height="0.001cm"/>
    </style:style>
    <style:style style:family="graphic" style:name="illustratie_id1-3-2-2-1-90-1-1" style:parent-style-name="Standard">
      <style:graphic-properties style:horizontal-pos="left" style:horizontal-rel="paragraph" style:vertical-pos="top" style:vertical-rel="paragraph" style:wrap="none" ofo:margin-right="3mm"/>
    </style:style>
    <style:style style:family="paragraph" style:name="illustratie_id1-3-2-2-1-95-1-1" style:parent-style-name="Standard">
      <style:paragraph-properties style:line-spacing="0mm" style:text-autospace="none" ofo:line-height="0.001cm"/>
    </style:style>
    <style:style style:family="graphic" style:name="illustratie_id1-3-2-2-1-9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0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E10 max 2h met OB ma t/m za 8.00-18.00 uur en E11 - Zevenwouden (t.h.v. de zijgevel van het appartementencomplex Zevenwouden huisns. 272 t/m 368 even nabij winkelcentrum Lunetten, t.h.v. de panden Zevenwouden huisnrs. 238 en 212 nabij de onderdoorgang naar Boven Zevenwouden, t.h.v. de doorgang naar Boven Zevenwouden en nabij de hoek van het pand Zevenwouden huisno. 212)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41589</meta:user-defined>
    <meta:user-defined meta:name="OVERHEIDop.verkeersbordcode">E10</meta:user-defined>
    <meta:user-defined meta:name="OVERHEIDop.verkeersbordcode">E11</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2026-08-17 Zevenwouden, Zuid, Parkeerschijf-zone, Verkeersmaatregelen Gemeente Utrecht</meta:user-defined>
    <meta:user-defined meta:name="DCTERMS.W3CDTF/DCTERMS.available">2026-08-19</meta:user-defined>
    <meta:user-defined meta:name="OVERHEIDop.externeBijlage">Bebordingsplan WC Lunetten|exb-2026-29250</meta:user-defined>
    <meta:user-defined meta:name="DCTERMS.W3CDTF/OVERHEIDop.jaargang">2026</meta:user-defined>
    <meta:user-defined meta:name="OVERHEIDop.publicationIssue">392040</meta:user-defined>
    <meta:user-defined meta:name="OVERHEIDop.GmbID/DC.identifier">gmb-2026-392040</meta:user-defined>
    <meta:user-defined meta:name="OVERHEIDop.versieInformatie"/>
  </office:meta>
</office:document-meta>
</file>