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profiel van Leij thv Kempenbaa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8 juni 2026, geregistreerd onder zaak(nummer) <text:span text:style-name="nadrukvet">Z2026-00007165</text:span>, aangaande:</text:p>
            <text:p text:style-name="common-al">Omschrijving/naam: <text:span text:style-name="nadrukvet">kappen van 17 bomen</text:span></text:p>
            <text:p text:style-name="common-al">Locatie/adres: <text:span text:style-name="nadrukvet">profiel van Leij thv Kempenbaan Tilburg</text:span></text:p>
            <text:p text:style-name="common-al">Door het verlengen van de behandeltijd/beslistermijn eindigt deze momenteel op <text:span text:style-name="nadrukvet">2 okto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7165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203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7165</meta:user-defined>
    <meta:user-defined meta:name="DCTERMS.abstract">Z2026-00007165 - kappen van 17 bomen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profiel van Leij thv Kempenbaan Tilbur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33</meta:user-defined>
    <meta:user-defined meta:name="OVERHEIDop.GmbID/DC.identifier">gmb-2026-392033</meta:user-defined>
    <meta:user-defined meta:name="OVERHEIDop.versieInformatie"/>
  </office:meta>
</office:document-meta>
</file>