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plaatsen van een warmtepomp  - Kumastraat 11, 9801VL Zuidhorn, Zuidhorn (ZHN00) A 3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7 augustus 2026 een besluit genomen op de aanvraag met zaaknummer 2026192356 voor het plaatsen van een warmtepomp op locatie Kumastraat 11, 9801VL Zuidhorn, Zuidhorn (ZHN00) A 3183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20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19235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: Omgevingsvergunning (regulier) voor het plaatsen van een warmtepomp  - Kumastraat 11, 9801VL Zuidhorn, Zuidhorn (ZHN00) A 318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25</meta:user-defined>
    <meta:user-defined meta:name="OVERHEIDop.GmbID/DC.identifier">gmb-2026-392025</meta:user-defined>
    <meta:user-defined meta:name="OVERHEIDop.versieInformatie"/>
  </office:meta>
</office:document-meta>
</file>