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raaf Florisstraat 25A-02 3021C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1</text:span>/<text:span text:style-name="nadrukvet">2026070100575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en een dakopbouw en het bouwkundig splitsen van bestaande woningen op de locatie Graaf Florisstraat 25A-02 3021C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20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1</meta:user-defined>
    <meta:user-defined meta:name="DCTERMS.abstract">het realiseren van een dakterras en een dakopbouw en het bouwkundig splitsen van bestaand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raaf Florisstraat 25A-02 3021CB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19</meta:user-defined>
    <meta:user-defined meta:name="OVERHEIDop.GmbID/DC.identifier">gmb-2026-392019</meta:user-defined>
    <meta:user-defined meta:name="OVERHEIDop.versieInformatie"/>
  </office:meta>
</office:document-meta>
</file>