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evenementenvergunning, MXGP 2026, Koningsweg 51</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heeft de volgende vergunning verleend:</text:p>
            <text:p text:style-name="common-al">Evenementenvergunning</text:p>
            <text:p text:style-name="common-al">Voor: MXGP 2026</text:p>
            <text:p text:style-name="common-al">Datum: 22 en 23 augustus 2026 </text:p>
            <text:p text:style-name="common-al">Locatie: Koningsweg 51</text:p>
            <text:p text:style-name="common-al">Dossiernummer: 5124629</text:p>
            <text:p text:style-name="common-al">Verzenddatum besluit: 13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Tevens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201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1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1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Koningsweg 51</meta:user-defined>
    <dc:language>nl</dc:language>
    <meta:user-defined meta:name="OVERHEIDop.locatietype/OVERHEIDop.gebiedsmarkering">Adres</meta:user-defined>
    <meta:user-defined meta:name="DC.title">Gemeente Arnhem - besluit evenementenvergunning, MXGP 2026, Koningsweg 51</meta:user-defined>
    <meta:user-defined meta:name="DCTERMS.W3CDTF/DCTERMS.available">2026-08-19</meta:user-defined>
    <meta:user-defined meta:name="DCTERMS.W3CDTF/OVERHEIDop.jaargang">2026</meta:user-defined>
    <meta:user-defined meta:name="OVERHEIDop.publicationIssue">392018</meta:user-defined>
    <meta:user-defined meta:name="OVERHEIDop.GmbID/DC.identifier">gmb-2026-392018</meta:user-defined>
    <meta:user-defined meta:name="OVERHEIDop.versieInformatie"/>
  </office:meta>
</office:document-meta>
</file>