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ellen van een houtopstand (kap) staande in de openbare ruimte in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30 bomen verspreid over Amsterdam Noord</text:p>
            <text:p text:style-name="common-al">Zaakadres: Beemsterstraat 491 1024BE Amsterdam, Bussumstraat 56 1024NE Amsterdam, De Breekstraat 5 Amsterdam, Dijkmanshuizenstraat 66 1024XR Amsterdam, Durgerdammerdijk 1 1026BX Amsterdam, Elpermeer 108 1025AL Amsterdam, Fazantenweg 17 1021HJ Amsterdam, Fazantenweg 70-H 1021HP Amsterdam, Floraparkweg 1 1032BZ Amsterdam, Groetstraat 86 1024TZ Amsterdam, IJsselmeerstraat 84 1024ML Amsterdam, Ilperveldstraat 123 1024PK Amsterdam, Meeuwenlaan 257 1021JJ Amsterdam, Oudorperstraat 37 1023ST Amsterdam, Paterslaan 10 1023NZ Amsterdam, Pettenstraat 20 1024CR Amsterdam, Spanderswoudstraat 102 1024LE Amsterdam, Watergangseweg 17-H 1023VL Amsterdam, Watergangseweg 32 1023VM Amsterdam, Werengouw 7 1024NL Amsterdam, Westwouderstraat 8 1023VD Amsterdam, Wijkergouw 30 1023NX Amsterdam</text:p>
            <text:p text:style-name="common-al">Datum ontvangst: 16-07-2026</text:p>
            <text:p text:style-name="common-al">Zaaknummer: Z2026-031725</text:p>
            <text:p text:style-name="common-al">DSO-nummer: 2026071601402</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0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1725</meta:user-defined>
    <meta:user-defined meta:name="DCTERMS.abstract">kappen van 30 bomen verspreid over Amsterdam Noor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vellen van een houtopstand (kap) staande in de openbare ruimte in Amsterdam Noord</meta:user-defined>
    <meta:user-defined meta:name="DCTERMS.W3CDTF/DCTERMS.available">2026-08-19</meta:user-defined>
    <meta:user-defined meta:name="DCTERMS.W3CDTF/OVERHEIDop.jaargang">2026</meta:user-defined>
    <meta:user-defined meta:name="OVERHEIDop.externeBijlage">B006 K024 Noord pdf|exb-2026-29243</meta:user-defined>
    <meta:user-defined meta:name="OVERHEIDop.externeBijlage">B005 Situatiekaart KP024 Noord Kleisloot|exb-2026-29244</meta:user-defined>
    <meta:user-defined meta:name="OVERHEIDop.externeBijlage">B004 Situatiekaart KP024 Noord Noorderpark|exb-2026-29245</meta:user-defined>
    <meta:user-defined meta:name="OVERHEIDop.externeBijlage">B003 Situatiekaart KP024 Noord|exb-2026-29246</meta:user-defined>
    <meta:user-defined meta:name="OVERHEIDop.externeBijlage">B002 Brief toelichting aanvraag Kap en VPS|exb-2026-29247</meta:user-defined>
    <meta:user-defined meta:name="OVERHEIDop.externeBijlage">B001 Samenvatting 000 (2026071601402)|exb-2026-29248</meta:user-defined>
    <meta:user-defined meta:name="OVERHEIDop.publicationIssue">392011</meta:user-defined>
    <meta:user-defined meta:name="OVERHEIDop.GmbID/DC.identifier">gmb-2026-392011</meta:user-defined>
    <meta:user-defined meta:name="OVERHEIDop.versieInformatie"/>
  </office:meta>
</office:document-meta>
</file>