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6-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6-2">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8-6-3">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8-6-4">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8-6-5">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8-6-6">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1">
      <text:list-level-style-bullet text:bullet-char="-" text:level="1">
        <style:list-level-properties text:min-label-width="10mm"/>
      </text:list-level-style-bullet>
    </text:list-style>
    <text:list-style style:name="id1-3-2-4-131-1">
      <text:list-level-style-bullet text:bullet-char="-" text:level="1">
        <style:list-level-properties text:min-label-width="10mm"/>
      </text:list-level-style-bullet>
    </text:list-style>
    <text:list-style style:name="id1-3-2-4-131-2">
      <text:list-level-style-bullet text:bullet-char="-" text:level="1">
        <style:list-level-properties text:min-label-width="10mm"/>
      </text:list-level-style-bullet>
    </text:list-style>
    <text:list-style style:name="id1-3-2-4-131-3">
      <text:list-level-style-bullet text:bullet-char="-" text:level="1">
        <style:list-level-properties text:min-label-width="10mm"/>
      </text:list-level-style-bullet>
    </text:list-style>
    <text:list-style style:name="id1-3-2-4-131-4">
      <text:list-level-style-bullet text:bullet-char="-" text:level="1">
        <style:list-level-properties text:min-label-width="10mm"/>
      </text:list-level-style-bullet>
    </text:list-style>
    <text:list-style style:name="id1-3-2-4-131-5">
      <text:list-level-style-bullet text:bullet-char="-" text:level="1">
        <style:list-level-properties text:min-label-width="10mm"/>
      </text:list-level-style-bullet>
    </text:list-style>
    <text:list-style style:name="id1-3-2-4-131-6">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schoolhuisvestingsprojecten Gemeente Woerden, 2026</text:p>
      <text:section text:name="regeling_id1-3-2" text:style-name="regeling">
        <text:section text:name="aanhef_id1-3-2-1" text:style-name="aanhef">
          <text:section text:name="preambule_id1-3-2-1-1" text:style-name="preambule">
            <text:p text:style-name="al">Het college van burgemeester en wethouders van de gemeente Woerden </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
            <text:p text:style-name="al">
            <text:span text:style-name="nadrukvet">Beleidsregels aanvraag prioriteit transportcapaciteit woningbouw- en schoolhuisvestingsprojecten Gemeente Woerd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text:a xlink:href="https://wetten.overheid.nl/BWBR0052336/2026-07-09" xlink:type="simple"/></text:p>
                <text:p text:style-name="al">
                <text:a xlink:href="https://wetten.overheid.nl/BWBR0052336/2026-07-09" xlink:type="simple">
                  <text:span text:style-name="nadrukondlijn">Systeemcode Elektriciteit 2026</text:span>
                </text:a>;</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Woerd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of onderwijs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stedenbouwkundig kader: Door de gemeenteraad vastgesteld stedenbouwkundig kader dat dient als de basis voor de uitwerking van het definitieve plan. Hieronder vallen ook andere documenten met een vergelijkbaar karakter die door de gemeenteraad zijn vastgesteld;</text:p>
              </text:list-item>
              <text:list-item text:style-override="id1-3-2-2-1-3-13">
                <text:number>-</text:number>
                <text:p text:style-name="al">transportcapaciteit: capaciteit voor het transport van elektriciteit op het distributienet;</text:p>
              </text:list-item>
              <text:list-item text:style-override="id1-3-2-2-1-3-14">
                <text:number>-</text:number>
                <text:p text:style-name="al">transportverzoek: verzoek tot het verzorgen van transport van elektriciteit als bedoeld in artikel 3.46, eerste lid, van de Energiewet;</text:p>
              </text:list-item>
              <text:list-item text:style-override="id1-3-2-2-1-3-15">
                <text:number>-</text:number>
                <text:p text:style-name="al">uitkomstbrief voor principeverzoek haalbaarheid: Een uitkomstbrief is een brief aan een initiatiefnemer waarin het verzoek wel of niet haalbaar is beoordeeld. Voor de bewijslast moet er sprake zijn van een haalbaar principeverzoek.</text:p>
              </text:list-item>
              <text:list-item text:style-override="id1-3-2-2-1-3-16">
                <text:number>-</text:number>
                <text:p text:style-name="al">volgordelijst: de door de gemeente vastgestelde rangordelijst van woningbouw- en schoolhuisvestingsprojecten conform tabel 3 van bijlage 3 Systeemcode Elektriciteit 2026, waarvoor de gemeente prioriteringsverzoeken indient bij de netbeheerder;</text:p>
              </text:list-item>
              <text:list-item text:style-override="id1-3-2-2-1-3-17">
                <text:number>-</text:number>
                <text:p text:style-name="al">WBI: Woningbouwimpuls. Een specifieke uitkering (SPUK) vanuit de Rijksoverheid. Een financieel instrument van de Nederlandse overheid om gemeenten te helpen bij het versnellen van de bouw van meer en betaalbare woningen. Het ondersteunt projecten die anders niet doorgaan vanwege een financieel tekort;</text:p>
              </text:list-item>
              <text:list-item text:style-override="id1-3-2-2-1-3-18">
                <text:number>-</text:number>
                <text:p text:style-name="al">WoKT: Woningbouw op Korte Termijn. Een rijksregeling waarmee de overheid gemeenten financieel ondersteunt voor de aanleg van infrastructuur, zoals wegen en fietspaden, om woningbouwprojecten te versnellen.</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30 Augustus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2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p text:style-name="al">In het geval van woningbouwprojecten:</text:p>
            <text:list text:style-name="id1-3-2-2-8-4">
              <text:list-item text:style-override="id1-3-2-2-8-4-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4-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4-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4-4">
                <text:number>d.</text:number>
                <text:p text:style-name="al">een verklaring dat de bewijsstukken, bedoeld in tabel 4 van bijlage 3 Systeemcode Elektriciteit 2026 compleet zijn;</text:p>
              </text:list-item>
              <text:list-item text:style-override="id1-3-2-2-8-4-5">
                <text:number>e.</text:number>
                <text:p text:style-name="al">een verklaring dat de bestuursverklaring naar waarheid is ingevuld;</text:p>
              </text:list-item>
              <text:list-item text:style-override="id1-3-2-2-8-4-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4-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4-8">
                <text:number>h.</text:number>
                <text:p text:style-name="al">als sprake is van collectieve voorzieningen, een deugdelijke motivering waaruit blijkt dat deze voorzieningen nodig zijn voor de woonfunctie.</text:p>
              </text:list-item>
            </text:list>
            <text:p text:style-name="al">In het geval van Schoolhuisvestingsprojecten:</text:p>
            <text:list text:style-name="id1-3-2-2-8-6">
              <text:list-item text:style-override="id1-3-2-2-8-6-1">
                <text:number>i.</text:number>
                <text:p text:style-name="al">een deugdelijke motivering waaruit blijkt dat de gevraagde transportcapaciteit noodzakelijk is voor de taken in de omschrijving van Onderwijs, Primair Onderwijs, Speciaal onderwijs en Voortgezet onderwijs, bedoeld in tabel 3 van bijlage 3 van de Systeemcode Elektriciteit 2026;</text:p>
              </text:list-item>
              <text:list-item text:style-override="id1-3-2-2-8-6-2">
                <text:number>j.</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6-3">
                <text:number>k.</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6-4">
                <text:number>l.</text:number>
                <text:p text:style-name="al">een verklaring dat de bewijsstukken, bedoeld in tabel 4 van bijlage 3 Systeemcode Elektriciteit 2026 compleet zijn;</text:p>
              </text:list-item>
              <text:list-item text:style-override="id1-3-2-2-8-6-5">
                <text:number>m.</text:number>
                <text:p text:style-name="al">een verklaring dat de bestuursverklaring naar waarheid is ingevuld;</text:p>
              </text:list-item>
              <text:list-item text:style-override="id1-3-2-2-8-6-6">
                <text:number>n.</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
            <text:p text:style-name="al"/>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 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Schoolhuisvesting of woningbouw</text:span>
          </text:p>
            <text:p text:style-name="al">Een project met de bestemming schoolhuisvesting krijgt voorrang op een project met de bestemming woningbouw.</text:p>
            <text:p text:style-name="al"/>
            <text:p text:style-name="al">
            <text:span text:style-name="nadrukondlijn">Stap 4: Subsidiebeschikking</text:span>
          </text:p>
            <text:p text:style-name="al">Het project heeft een subsidiebeschikking- of maakt deel uit van een gebiedsontwikkeling met een subsidiebeschikking voor Rijksbijdragen (bijv. vanuit de WBI, BO-MIRT of WoKT-subsidies).</text:p>
            <text:p text:style-name="al"/>
            <text:p text:style-name="al">
            <text:span text:style-name="nadrukondlijn">Stap 5: Aantal woningen</text:span>
          </text:p>
            <text:p text:style-name="al">Het project geeft het aantal woningen aan dat wordt gerealiseerd, inclusief overige functies die eventueel worden gerealiseerd binnen het woningbouwplan. Waarbij een project hoger wordt gerangschikt als het aantal woningen hoger is.</text:p>
            <text:p text:style-name="al"/>
            <text:p text:style-name="al">
            <text:span text:style-name="nadrukondlijn">Stap 6: datum oplevering</text:span>
          </text:p>
            <text:p text:style-name="al">Binnen de op basis van de stappen 1 tot en met 5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6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 12. </text:span> 
              <text:span text:style-name="nadrukvet">Bekendmaking volgordelijst</text:span>
            </text:p>
            <text:list text:style-name="id1-3-2-2-12-2">
              <text:list-item text:style-override="id1-3-2-2-12-2">
                <text:number> 1. </text:number>
                <text:p text:style-name="al">De gemeente maakt de vastgestelde volgordelijst openbaar via de gemeentelijke website en het gemeenteblad, uiterlijk twee weken voor de datum van indiening bij de netbeheerder.</text:p>
              </text:list-item>
              <text:list-item text:style-override="id1-3-2-2-12-3">
                <text:number> 2. </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item text:style-override="id1-3-2-2-15-3-3-3">
                    <text:number>c.</text:number>
                    <text:p text:style-name="al">De gemeente spant zich in om het indienen van de prioriteringsverzoeken af te stemmen met de andere gemeenten binnen het congestiegebied, zodat het verzoek met de hoogste rangorde op grond van de in artikel 9 en 10 genoemde criteria binnen het congestiegebied ook bovenaan de lijst van de netbeheerder komt.</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Beleidsregels aanvraag prioriteit transportcapaciteit woningbouw- en schoolhuisvestingsprojecten Gemeente Woerden,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Vincent Janssen </text:span></text:p>
          </text:section>
          <text:section text:name="ondertekening_id1-3-2-3-3">
            <text:p><text:span text:style-name="functie"/></text:p>
            <text:p><text:span text:style-name="functie">De locoburgemeester, V.C Janssen</text:span></text:p>
          </text:section>
          <text:section text:name="ondertekening_id1-3-2-3-4">
            <text:p><text:span text:style-name="functie"/></text:p>
            <text:p><text:span text:style-name="functie">De secretaris, J. Versluis</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Woerden tot vaststelling van de Beleidsregels aanvraag prioriteit transportcapaciteit woningbouw- en schoolhuisvestingsprojecten Gemeente Woerden, 2026 (Beleidsregels aanvraag prioriteit transportcapaciteit woningbouw- en schoolhuisvestingsprojecten Gemeente Woerden, 2026). </text:p>
          <text:p text:style-name="al">
          <text:span text:style-name="nadrukvet">Algemeen</text:span>
        </text:p>
          <text:p text:style-name="al"/>
          <text:p text:style-name="al">
          <text:span text:style-name="nadrukcur">Inleiding</text:span>
        </text:p>
          <text:p text:style-name="al">Met deze beleidsregels geeft de Gemeente Woerden invulling aan de wijze waarop zij omgaat met haar op grond van de Systeemcode Elektriciteit 2026 en de Energiewet bestaande bevoegdheid om prioriteringsverzoeken en transportcapaciteitsverzoeken in te dienen voor de functie woonbehoefte en onderwijs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 en schoolhuisvestings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schoolhuisvestingsprojecten.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 (subfuncties: Primair onderwijs, Speciaal onderwijs en Voortgezet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artikel 9 eigen keuzes gemaakt, die beter aansluiten bij de situatie van de Gemeente Woerden.</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lid 2, sub e van Participatie- en inspraakverordening gemeente Woerden).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text:a xlink:href="https://wetten.overheid.nl/BWBR0052336/2026-07-09#Bijlage3" xlink:type="simple"><text:span text:style-name="nadrukondlijn">Systeemcode Elektriciteit 2026</text:span></text:a>.</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5">
            <text:list-item text:style-override="id1-3-2-4-95-1">
              <text:number>1.</text:number>
              <text:p text:style-name="al">Bestuursverklaring (zie artikel 5);</text:p>
            </text:list-item>
            <text:list-item text:style-override="id1-3-2-4-95-2">
              <text:number>2.</text:number>
              <text:p text:style-name="al">Civiele overeenkomst gemeente–ontwikkelaar (primair) óf omgevingsplan (fallback);</text:p>
            </text:list-item>
            <text:list-item text:style-override="id1-3-2-4-95-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7">
            <text:list-item text:style-override="id1-3-2-4-97-1">
              <text:number>1.</text:number>
              <text:p text:style-name="al">Bestuursverklaring (zie artikel 5);</text:p>
            </text:list-item>
            <text:list-item text:style-override="id1-3-2-4-97-2">
              <text:number>2.</text:number>
              <text:p text:style-name="al">Overeenkomst over collectieve woonvorm (primair) óf omgevingsplan (fallback).</text:p>
            </text:list-item>
          </text:list>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het door de gemeente aangewezen digitale kanaal, namelijk een webformulier dat beschikbaar is gesteld op de website. De gemeente bevestigt ontvangst van het dossier binnen 2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6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stap 2 categorie 6 worden projecten bedoeld met de volgende bewijsstukken:</text:p>
          <text:list text:style-name="id1-3-2-4-131">
            <text:list-item text:style-override="id1-3-2-4-131-1">
              <text:number>-</text:number>
              <text:p text:style-name="al">Overeenkomst tussen gemeente en het Rijk over rijkssubsidies voor woningbouw.</text:p>
            </text:list-item>
            <text:list-item text:style-override="id1-3-2-4-131-2">
              <text:number>-</text:number>
              <text:p text:style-name="al">Prestatieafspraken tussen gemeenten en woningcorporaties.</text:p>
            </text:list-item>
            <text:list-item text:style-override="id1-3-2-4-131-3">
              <text:number>-</text:number>
              <text:p text:style-name="al">College- of raadsbesluit met gemeente als initiatiefnemer voor woningbouwontwikkeling.</text:p>
            </text:list-item>
            <text:list-item text:style-override="id1-3-2-4-131-4">
              <text:number>-</text:number>
              <text:p text:style-name="al">Stedenbouwkundig kader met raadsbesluit</text:p>
            </text:list-item>
            <text:list-item text:style-override="id1-3-2-4-131-5">
              <text:number>-</text:number>
              <text:p text:style-name="al">Projecten opgenomen in de regionale woondeal en/of het Provinciaal Programma Wonen &amp; Werken van de provincie Utrecht.</text:p>
            </text:list-item>
            <text:list-item text:style-override="id1-3-2-4-131-6">
              <text:number>-</text:number>
              <text:p text:style-name="al">Uitkomstbrief met haalbaar beoordeeld principeverzoek. </text:p>
            </text:list-item>
          </text:list>
          <text:p text:style-name="al">
          <text:span text:style-name="nadrukcur">Stap 3- Schoolhuisvesting versus woningbouw</text:span>
        </text:p>
          <text:p text:style-name="al">In stap 2 van artikel 9 wordt bepaald dat naarmate een project verder gevorderd is in RO-fase deze eerder wordt aangemeld dan een project dat in een minder verre RO-fase. Een verder gevorderde RO-fase geeft over het algemeen meer zekerheid dat een project ook daadwerkelijk gerealiseerd wordt. Echter worden bij woningbouwprojecten vaak al civielrechtelijke afspraken vóór of parallel aan de planologische procedure vastgelegd, terwijl bij onderwijshuisvesting de bestuurlijke besluitvorming over de voorziening vaak eerst plaatsvindt en de civielrechtelijke uitwerking relatief later volgt. Op basis hiervan wordt voorgesteld dat onderwijshuisvesting voor woningbouw gaat in de prioritering in artikel 9 stap 3, omdat schoolhuisvestingsprojecten in eenzelfde RO-fase als woningbouw over het algemeen verder gevorderd zijn.</text:p>
          <text:p text:style-name="al"/>
          <text:p text:style-name="al">
          <text:span text:style-name="nadrukcur">Stap 4 – Subsidiebeschikking</text:span>
        </text:p>
          <text:p text:style-name="al">De subsidiebeschikking voor de WBI en WoKT zijn meegenomen in rangschikking, omdat deze aanvragen gaan over een grote hoeveelheid middelen en aan de subsidiebeschikking als voorwaarden een looptijd verbonden zit. Dit maakt dat projecten met een dergelijke subsidie een aanmerkelijk belang hebben t.o.v. andere projecten. </text:p>
          <text:p text:style-name="al"/>
          <text:p text:style-name="al">
          <text:span text:style-name="nadrukcur">Stap 5 – Aantal woningen</text:span>
        </text:p>
          <text:p text:style-name="al">Het aantal woningen is het vijfde criterium. Wanneer na de stappen hiervoor nog geen duidelijke rangschikking is. Het aantal woningen is belangrijk, omdat de schaal van een project een indicatie geeft van het maatschappelijk belang van een project. Er is namelijk woningtekort en aantallen zijn hiervoor belangrijk. Voor deze stap geldt, hoe meer woningen hoe hoger de rankschikking.</text:p>
          <text:p text:style-name="al"/>
          <text:p text:style-name="al">
          <text:span text:style-name="nadrukcur">Stap 6 – Datum van oplevering</text:span>
        </text:p>
          <text:p text:style-name="al">Stap 6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capaciteit het eerst benut. Een project dat eerder zijn eerste woningen of school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spant de gemeente zich in voor afstemming met de andere gemeenten in het congestiegebied. Hiermee wordt gepoogd binnen het congestiegebied een integrale volgordelijst tot stand te laten komen.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200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0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oerden</meta:user-defined>
    <meta:user-defined meta:name="OVERHEID.Informatietype/DC.type">officiële publicatie</meta:user-defined>
    <meta:user-defined meta:name="OVERHEIDop.Rubriek/DC.type">beleidsregel</meta:user-defined>
    <meta:user-defined meta:name="OVERHEID.Gemeente/DCTERMS.publisher">Woerden</meta:user-defined>
    <meta:user-defined meta:name="OVERHEID.Gemeente/OVERHEID.authority">Woerden</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0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 en schoolhuisvestingsprojecten Gemeente Woerden, 2026</meta:user-defined>
    <dc:language>nl</dc:language>
    <meta:user-defined meta:name="OVERHEIDop.locatietype/OVERHEIDop.gebiedsmarkering">Gemeente</meta:user-defined>
    <meta:user-defined meta:name="DC.title">Beleidsregels aanvraag prioriteit transportcapaciteit woningbouw- en schoolhuisvestingsprojecten Gemeente Woerden, 2026</meta:user-defined>
    <meta:user-defined meta:name="DCTERMS.W3CDTF/DCTERMS.available">2026-08-19</meta:user-defined>
    <meta:user-defined meta:name="DCTERMS.W3CDTF/OVERHEIDop.jaargang">2026</meta:user-defined>
    <meta:user-defined meta:name="OVERHEIDop.publicationIssue">392005</meta:user-defined>
    <meta:user-defined meta:name="OVERHEIDop.betreftRegeling">CVDR765610_1</meta:user-defined>
    <meta:user-defined meta:name="xs:date/OVERHEIDop.startdatum">2026-08-20</meta:user-defined>
    <meta:user-defined meta:name="OVERHEIDop.GmbID/DC.identifier">gmb-2026-392005</meta:user-defined>
    <meta:user-defined meta:name="OVERHEIDop.versieInformatie"/>
  </office:meta>
</office:document-meta>
</file>