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endrachtsstraat 150 3012XR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806</text:span>/<text:span text:style-name="nadrukvet">2026071501694</text:span>, heeft ontvangen voor de Bouwactiviteit (omgevingsplan), Bouwactiviteit (technisch). <text:span text:style-name="nadrukcur">(Grondslag: Omgevingswet, artikel 5.1)</text:span></text:p>
            <text:p text:style-name="common-al">De aanvraag betreft het vervangen van kozijnen op de locatie Eendrachtsstraat 150, 3012XR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20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06</meta:user-defined>
    <meta:user-defined meta:name="DCTERMS.abstract">renovatie kozijnen Eendrachtsstraat 15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Eendrachtsstraat 150 3012XR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02</meta:user-defined>
    <meta:user-defined meta:name="OVERHEIDop.GmbID/DC.identifier">gmb-2026-392002</meta:user-defined>
    <meta:user-defined meta:name="OVERHEIDop.versieInformatie"/>
  </office:meta>
</office:document-meta>
</file>